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ор-вао-г.-москвы-разъясняет-покупка-недвижимости-или-наследование-недвижимого-имущества-с-долгами"/>Прокурор ВАО г. Москвы разъясняет: Покупка недвижимости или наследование недвижимого имущества с долгами<text:bookmark-end text:name="прокурор-вао-г.-москвы-разъясняет-покупка-недвижимости-или-наследование-недвижимого-имущества-с-долгами"/></text:h>
      <text:p text:style-name="First_20_paragraph">29.04.2025</text:p>
      <text:p text:style-name="Text_20_body">При покупке или наследовании жилья новый собственник не отвечает за коммунальные долги прежних владельцев. Однако есть исключения, при которых долги могут переходить новому хозяину.</text:p>
      <text:p text:style-name="Text_20_body">Какие исключения?</text:p>
      <text:p text:style-name="Text_20_body">Долги по взносам на капитальный ремонт. В отличие от коммунальных услуг взносы на капремонт привязаны к собственности, а не к собственникам. Неисполненная предыдущими хозяевами обязанность по уплате взносов переходит к новым владельцам.</text:p>
      <text:p text:style-name="Text_20_body">Долги по наследству. Вступая в права наследования, новый собственник получает не только жилье, но и обязанность по оплате задолженностей за ЖКУ.</text:p>
      <text:p text:style-name="Text_20_body">Узнать о долга можно:</text:p>
      <text:p text:style-name="Text_20_body">Перед покупкой жилья необходимо запросить у продавцов документы, подтверждающие отсутствие задолженностей по всем жилищно-коммунальным услугам и взносам на капитальный ремонт:</text:p>
      <text:p text:style-name="Text_20_body">справку о начислениях и оплате по лицевому счету;</text:p>
      <text:p text:style-name="Text_20_body">справку об отсутствии задолженности по оплате электроэнергии.</text:p>
      <text:p text:style-name="Text_20_body">При вступлении в наследство узнать о наличии и сумме задолженности можно в управляющей компании.</text:p>
      <text:p text:style-name="Text_20_body"><text:line-break/></text:p>
      <text:p text:style-name="Text_20_body">Адрес страницы: <text:a xlink:type="simple" xlink:href="http://izmaylowo.mos.ru/your-safety/detail/12941714.html" office:name=""><text:span text:style-name="Definition">http://izmaylowo.mos.ru/your-safety/detail/12941714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29T12:12:17Z</meta:creation-date>
    <dc:date>2025-04-29T12:12:17Z</dc:date>
  </office:meta>
</office:document-meta>
</file>