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вао-г.-москвы-разъясняет-новый-налоговый-вычет-за-знак-гто-какие-условия-получения-1-января-вступил-в-силу-закон-который-позволяет-получить-налоговый-вычет-за-сдачу-гто."/>Прокурор ВАО г. Москвы разъясняет: Новый налоговый вычет за знак ГТО: какие условия получения? 1 января вступил в силу закон, который позволяет получить налоговый вычет за сдачу ГТО.<text:bookmark-end text:name="прокурор-вао-г.-москвы-разъясняет-новый-налоговый-вычет-за-знак-гто-какие-условия-получения-1-января-вступил-в-силу-закон-который-позволяет-получить-налоговый-вычет-за-сдачу-гто."/></text:h>
      <text:p text:style-name="First_20_paragraph">29.04.2025</text:p>
      <text:p text:style-name="Text_20_body">Рассказываем, что для этого нужно сделать.</text:p>
      <text:p text:style-name="Text_20_body">Какую сумму можно вернуть?</text:p>
      <text:p text:style-name="Text_20_body">До 2 340 рублей (при выплатах НДФЛ 13%).</text:p>
      <text:p text:style-name="Text_20_body">Кто может получить налоговый вычет?</text:p>
      <text:p text:style-name="Text_20_body">Кто впервые выполняет нормативы ГТО на любой знак отличия.</text:p>
      <text:p text:style-name="Text_20_body">Кто уже прошел испытание и через год сделал это снова.</text:p>
      <text:p text:style-name="Text_20_body">Обязательное условие — прохождение диспансеризации в год сдачи нормативов.</text:p>
      <text:p text:style-name="Text_20_body">Как оформить налоговый вычет?</text:p>
      <text:p text:style-name="Text_20_body">Подать декларацию 3-НДФЛ в ФНС и подтвердить сдачу ГТО удостоверением к знаку отличия.</text:p>
      <text:p text:style-name="Text_20_body">Написать заявление в бухгалтерию или отдел кадров организации, где вы работаете, а подтверждающий документ передать в налоговую.</text:p>
      <text:p text:style-name="Text_20_body">Как получить знак отличия ГТО?</text:p>
      <text:p text:style-name="Text_20_body">Зарегистрироваться в личном кабинете ГТО через Госуслуги.</text:p>
      <text:p text:style-name="Text_20_body">Получить допуск врача.</text:p>
      <text:p text:style-name="Text_20_body">Прийти в центр тестирования ГТО и выполнить нормативы на знак отличия.</text:p>
      <text:p text:style-name="Text_20_body"><text:line-break/></text:p>
      <text:p text:style-name="Text_20_body">Адрес страницы: <text:a xlink:type="simple" xlink:href="http://izmaylowo.mos.ru/your-safety/detail/12941727.html" office:name=""><text:span text:style-name="Definition">http://izmaylowo.mos.ru/your-safety/detail/12941727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5T05:58:20Z</meta:creation-date>
    <dc:date>2025-06-25T05:58:20Z</dc:date>
  </office:meta>
</office:document-meta>
</file>