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удом-удовлетворены-требования-прокурора-о-взыскании-в-доход-государства-ущерба-причиненного-преступлением"/>Судом удовлетворены требования прокурора о взыскании в доход государства ущерба, причиненного преступлением<text:bookmark-end text:name="судом-удовлетворены-требования-прокурора-о-взыскании-в-доход-государства-ущерба-причиненного-преступлением"/></text:h>
      <text:p text:style-name="First_20_paragraph">30.05.2025</text:p>
      <text:p text:style-name="Text_20_body">Ранее прокуратурой Восточного административного округа г. Москвы изучено уголовное дело по признакам преступления, предусмотренного п. «б» ч. 2 ст. 199 УК РФ (уклонение от уплаты налогов) в отношении генерального директора Общества, который используя реквизиты фиктивных организаций отразил в регистрах бухгалтерского учета за 2012-2014 года и налоговых декларациях ложные сведения, касающиеся расходов по взаимоотношениям с другими организациями, и в дальнейшем представил их в налоговый орган.</text:p>
      <text:p text:style-name="Text_20_body">В результате вышеуказанных действий Общество не исчислило и не уплатило в полном объеме налог на добавленную стоимость на общую сумму более 70 млн. руб.</text:p>
      <text:p text:style-name="Text_20_body">Расследования настоящего уголовного дела прекращено в связи с истечением сроков давности привлечения к уголовной ответственности.</text:p>
      <text:p text:style-name="Text_20_body">Реализуя полномочия, предусмотренные ст. 45 ГПК РФ, прокурор округа, действуя в интересах Российской Федерации, обратился в суд с иском к генеральному директору Общества о возмещении ущерба, причиненного преступлением.</text:p>
      <text:p text:style-name="Text_20_body">Судам требования прокурора удовлетворены судом в полном объеме, с ответчика в доход Российской Федерации взыскано более 70 млн. рублей.</text:p>
      <text:p text:style-name="Text_20_body"><text:line-break/></text:p>
      <text:p text:style-name="Text_20_body">Адрес страницы: <text:a xlink:type="simple" xlink:href="http://izmaylowo.mos.ru/your-safety/detail/12999936.html" office:name=""><text:span text:style-name="Definition">http://izmaylowo.mos.ru/your-safety/detail/1299993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30T07:07:09Z</meta:creation-date>
    <dc:date>2025-05-30T07:07:09Z</dc:date>
  </office:meta>
</office:document-meta>
</file>