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довлетворен-иск-прокурора-в-защиту-жилищных-прав-участника-специальной-военной-операции"/>Удовлетворен иск прокурора в защиту жилищных прав участника специальной военной операции<text:bookmark-end text:name="удовлетворен-иск-прокурора-в-защиту-жилищных-прав-участника-специальной-военной-операции"/></text:h>
      <text:p text:style-name="First_20_paragraph">30.05.2025</text:p>
      <text:p text:style-name="Text_20_body">Житель Москвы из числа детей-сирот и детей, оставшихся без попечения родителей, являющийся участником СВО, награжденный Указом Президента Российской Федерации медалью «За отвагу», в соответствии с положениями Федерального закона от 21.12.1996 № 159-ФЗ «О дополнительных гарантиях по социальной поддержке детей-сирот и детей, оставшихся без попечения родителей», Закона г. Москвы от 30.11.2005 № 61 «О дополнительных гарантиях по социальной поддержке детей-сирот и детей, оставшихся без попечения родителей, в городе Москве» имеет право на однократное предоставление благоустроенного жилого помещения специализированного жилищного фонда по договорам найма специализированных жилых помещений.</text:p>
      <text:p text:style-name="Text_20_body">Право на предоставление жилого помещения у Андрея К. возникло ввиду того, что его проживание в жилом помещении, в котором он зарегистрирован, невозможно в связи с проживанием в нем лиц, не являющихся членами его семьи, несоответствии общей площади жилого помещения, приходящейся на одно лицо, проживающее в жилом помещении, норме предоставления жилого помещения по договору социального найма в городе Москве.</text:p>
      <text:p text:style-name="Text_20_body">Однако Комиссией по решению жилищных вопросов детей-сирот и детей, оставшихся без попечения родителей, лиц из числа детей-сирот и детей, оставшихся без попечения родителей, по жилищному вопросу Андрея К. принято решение об оставлении без рассмотрения связи с невозможностью установить наличие обстоятельств, свидетельствующих о невозможности его проживания в жилом помещении на момент достижения им совершеннолетия.</text:p>
      <text:p text:style-name="Text_20_body">Распоряжением Департамента труда и социальной защиты населения г. Москвы ему отказано во включении в список детей-сирот и детей, оставшихся без попечения родителей, лиц из числа детей-сирот и детей, оставшихся без попечения родителей, лиц, которые относились к категории детей-сирот и детей, оставшихся без попечения родителей, лиц из числа детей- сирот и детей, оставшихся без попечения родителей, и достигли возраста 23 лет, подлежащих обеспечению жилыми помещениями из специализированного жилищного фонда города Москвы по договорам найма специализированных жилых помещений.</text:p>
      <text:p text:style-name="Text_20_body">Прокурором Восточного административного округа г. Москвы в защиту прав Андрея в порядке ст. 45 ГПК РФ подано исковое заявление о признании незаконным указанных решений, а также об обязании восстановить жилищные права на предоставление благоустроенного жилого помещения.</text:p>
      <text:p text:style-name="Text_20_body">Решением суда иск прокурора округа удовлетворен.</text:p>
      <text:p text:style-name="Text_20_body"><text:line-break/></text:p>
      <text:p text:style-name="Text_20_body">Адрес страницы: <text:a xlink:type="simple" xlink:href="http://izmaylowo.mos.ru/your-safety/detail/12999949.html" office:name=""><text:span text:style-name="Definition">http://izmaylowo.mos.ru/your-safety/detail/1299994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30T07:07:02Z</meta:creation-date>
    <dc:date>2025-05-30T07:07:02Z</dc:date>
  </office:meta>
</office:document-meta>
</file>