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ой-приняты-меры-по-устранению-нарушений-допущенных-при-закупке-и-реализации-лекарственных-средств"/>Прокуратурой приняты меры по устранению нарушений, допущенных при закупке и реализации лекарственных средств<text:bookmark-end text:name="прокуратурой-приняты-меры-по-устранению-нарушений-допущенных-при-закупке-и-реализации-лекарственных-средств"/></text:h>
      <text:p text:style-name="First_20_paragraph">30.05.2025</text:p>
      <text:p text:style-name="Text_20_body">Прокуратурой Восточного административного округа г. Москвы в целях осуществления надзора за исполнением законодательства о ценообразовании проведена проверка исполнения требований законодательства при закупке и реализации лекарственных средств в отношении Общества, расположенного в районе Гольяново г. Москвы.</text:p>
      <text:p text:style-name="Text_20_body">В ходе проведенной проверки установлено, что Обществом в нарушение обязательного требования, установленного ч. 2 ст. 63 Федерального закона от 12.04.2010 № 61-ФЗ «Об обращении лекарственных средств», распоряжения Правительства РФ от 12.10.2019 № 2406-р «Об утверждении перечня жизненно необходимых и важнейших лекарственных препаратов, а также перечней лекарственных препаратов для медицинского применения и минимального ассортимента лекарственных препаратов, необходимых для оказания медицинской помощи» осуществляет продажу жизненно необходимых и важнейших лекарственных препаратов (далее — ЖНВЛП) по ценам, превышающим установленные предельные розничные цены.</text:p>
      <text:p text:style-name="Text_20_body">Также Общество допускает реализацию лекарственных препаратов, включенных в перечень ЖНВЛП, ранее подписания Протоколов, сформированных организацией оптовой торговли.</text:p>
      <text:p text:style-name="Text_20_body">Прокуратурой округа в адрес генерального директора Общества внесено представление об устранении выявленных нарушений законодательства о ценообразовании, по фактам выявленных нарушений возбуждены дела об административных правонарушениях, предусмотренных ч. 2 ст. 14.6, ч. 4 ст. 14.4.2 КоАП РФ.</text:p>
      <text:p text:style-name="Text_20_body">По результатам рассмотрения материалов прокурорской проверки Департаментом здравоохранения г. Москвы должностному лицу Общества и Обществу назначены наказания в виде предупреждения.</text:p>
      <text:p text:style-name="Text_20_body"><text:line-break/></text:p>
      <text:p text:style-name="Text_20_body">Адрес страницы: <text:a xlink:type="simple" xlink:href="http://izmaylowo.mos.ru/your-safety/detail/12999952.html" office:name=""><text:span text:style-name="Definition">http://izmaylowo.mos.ru/your-safety/detail/12999952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30T07:07:17Z</meta:creation-date>
    <dc:date>2025-05-30T07:07:17Z</dc:date>
  </office:meta>
</office:document-meta>
</file>