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утверждено-обвинительное-заключение-в-отношении-лица-совершившего-уклонение-от-уплаты-налогов"/>Прокуратурой утверждено обвинительное заключение в отношении лица, совершившего уклонение от уплаты налогов<text:bookmark-end text:name="прокуратурой-утверждено-обвинительное-заключение-в-отношении-лица-совершившего-уклонение-от-уплаты-налогов"/></text:h>
      <text:p text:style-name="First_20_paragraph">30.05.2025</text:p>
      <text:p text:style-name="Text_20_body">Органами предварительного расследования установлено, что житель Москвы, являясь фактическим руководителем Общества, действуя во исполнение своего преступного умысла, направленного на уклонение от уплаты налогов с организации в особо крупном размере, используя реквизиты фиктивных организаций отразил в регистрах бухгалтерского учета и налоговых декларациях за 2017-2019 года ложные сведения, касающиеся расходов по взаимоотношениям с другими организациями, и в дальнейшем представил их в налоговый орган, то есть совершил преступление, предусмотренное п. «б» ч. 2 ст. 199 УК РФ.</text:p>
      <text:p text:style-name="Text_20_body">Действиями обвиняемого бюджету Российской Федерации причинен ущерб в размере более 58 млн. руб.</text:p>
      <text:p text:style-name="Text_20_body">Прокуратурой Восточного административного округа г. Москвы принято решение об утверждении обвинительного заключения в отношении фактического руководителя Общества, уголовное дело направлено в суд для рассмотрения по существу.</text:p>
      <text:p text:style-name="Text_20_body"><text:line-break/></text:p>
      <text:p text:style-name="Text_20_body">Адрес страницы: <text:a xlink:type="simple" xlink:href="http://izmaylowo.mos.ru/your-safety/detail/12999954.html" office:name=""><text:span text:style-name="Definition">http://izmaylowo.mos.ru/your-safety/detail/1299995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30T07:07:21Z</meta:creation-date>
    <dc:date>2025-05-30T07:07:21Z</dc:date>
  </office:meta>
</office:document-meta>
</file>