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айловская-межрайонная-прокуратура-разъясняет-о-введении-в-перечень-медицинских-противопоказаний-к-управлению-транспортным-средством."/>Измайловская межрайонная прокуратура разъясняет о введении в перечень медицинских противопоказаний к управлению транспортным средством.<text:bookmark-end text:name="измайловская-межрайонная-прокуратура-разъясняет-о-введении-в-перечень-медицинских-противопоказаний-к-управлению-транспортным-средством."/></text:h>
      <text:p text:style-name="First_20_paragraph">06.06.2025</text:p>
      <text:p text:style-name="Text_20_body">Вводится новый перечень медицинских противопоказаний к управлению транспортным средством.</text:p>
      <text:p text:style-name="Text_20_body"> Распоряжением Правительства РФ от 12.04.2025 № 892-р в соответствии со ст. 23.1 Федерального закона «О безопасности дорожного движения» утверждены новые перечни:</text:p>
      <text:p text:style-name="Text_20_body"> медицинских противопоказаний к управлению транспортным средством;</text:p>
      <text:p text:style-name="Text_20_body"> медицинских показаний к управлению транспортным средством;</text:p>
      <text:p text:style-name="Text_20_body"> медицинских ограничений к управлению транспортным средством.</text:p>
      <text:p text:style-name="Text_20_body"> Новый перечень противопоказаний расширен в отличие от действующего в настоящее время, утвержденного</text:p>
      <text:p text:style-name="Text_20_body">постановлением Правительства РФ от 29.12.2014 № 1604:</text:p>
      <text:p text:style-name="Text_20_body"> к психическим расстройствам добавили общие расстройства психологического развития;</text:p>
      <text:p text:style-name="Text_20_body"> уточнили болезни глаза - ахроматопсию заменили на аномалии цветового зрения.</text:p>
      <text:p text:style-name="Text_20_body"> Распоряжение Правительства РФ от 12.04.2025 N 892-р «О перечнях медицинских противопоказаний, медицинских показаний и медицинских ограничений к управлению транспортным средством» вступает в силу с 01.09.2025.</text:p>
      <text:p text:style-name="Text_20_body"><text:line-break/></text:p>
      <text:p text:style-name="Text_20_body">Адрес страницы: <text:a xlink:type="simple" xlink:href="http://izmaylowo.mos.ru/your-safety/detail/13015882.html" office:name=""><text:span text:style-name="Definition">http://izmaylowo.mos.ru/your-safety/detail/1301588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6:03:58Z</meta:creation-date>
    <dc:date>2025-06-21T16:03:58Z</dc:date>
  </office:meta>
</office:document-meta>
</file>