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айловская-межрайонная-прокуратура-предупреждает-о-новой-схеме-мошенничества."/>Измайловская межрайонная прокуратура предупреждает о новой схеме мошенничества.<text:bookmark-end text:name="измайловская-межрайонная-прокуратура-предупреждает-о-новой-схеме-мошенничества."/></text:h>
      <text:p text:style-name="First_20_paragraph">06.06.2025</text:p>
      <text:p text:style-name="Text_20_body">Мошенники атакуют выпускников и их родителей. Они представляются сотрудниками Минпросвещения и просят пройти «регистрацию на портале ЕГЭ».</text:p>
      <text:p text:style-name="Text_20_body">Под этим предлогом выманивают коды из СМС, чтобы получить доступ:</text:p>
      <text:p text:style-name="Text_20_body">к личным кабинетам на госпорталах;</text:p>
      <text:p text:style-name="Text_20_body">к банковским приложениям.</text:p>
      <text:p text:style-name="Text_20_body">Никакой «портал ЕГЭ» не требует регистрации по телефону!</text:p>
      <text:p text:style-name="Text_20_body">Если вам звонят с такими просьбами — сразу кладите трубку и сообщите в полицию.</text:p>
      <text:p text:style-name="Text_20_body">Никому не называйте коды из СМС — даже если звонят «из министерства».</text:p>
      <text:p text:style-name="Text_20_body">Поделитесь этим постом — защитите своих близких.</text:p>
      <text:p text:style-name="Text_20_body"><text:line-break/></text:p>
      <text:p text:style-name="Text_20_body">Адрес страницы: <text:a xlink:type="simple" xlink:href="http://izmaylowo.mos.ru/your-safety/detail/13015893.html" office:name=""><text:span text:style-name="Definition">http://izmaylowo.mos.ru/your-safety/detail/1301589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4T01:33:11Z</meta:creation-date>
    <dc:date>2025-06-24T01:33:11Z</dc:date>
  </office:meta>
</office:document-meta>
</file>