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айловской-межрайонной-прокуратурой-в-честь-празднования-80-годовщины-великой-победы-организован-творческий-конкурс-среди-юных-художников."/>Измайловской межрайонной прокуратурой в честь празднования 80 годовщины Великой Победы организован творческий конкурс среди юных художников.<text:bookmark-end text:name="измайловской-межрайонной-прокуратурой-в-честь-празднования-80-годовщины-великой-победы-организован-творческий-конкурс-среди-юных-художников."/></text:h>
      <text:p text:style-name="First_20_paragraph">06.06.2025</text:p>
      <text:p text:style-name="Text_20_body">Накануне праздника на Площади мужества в Измайловском парке состоялось возложение цветов к вечному огню.</text:p>
      <text:p text:style-name="Text_20_body"><text:line-break/></text:p>
      <text:p text:style-name="Text_20_body">Адрес страницы: <text:a xlink:type="simple" xlink:href="http://izmaylowo.mos.ru/your-safety/detail/13015978.html" office:name=""><text:span text:style-name="Definition">http://izmaylowo.mos.ru/your-safety/detail/1301597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1T16:33:49Z</meta:creation-date>
    <dc:date>2025-06-21T16:33:49Z</dc:date>
  </office:meta>
</office:document-meta>
</file>