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-диктовку-телефонных-мошенников-пенсионер-перевел-злоумышленникам-более-103-млн-рублей-полагая-что-спасает-сбережения"/>Под диктовку телефонных мошенников пенсионер перевел злоумышленникам более 10,3 млн рублей, полагая что «спасает» сбережения<text:bookmark-end text:name="под-диктовку-телефонных-мошенников-пенсионер-перевел-злоумышленникам-более-103-млн-рублей-полагая-что-спасает-сбережения"/></text:h>
      <text:p text:style-name="First_20_paragraph">06.06.2025</text:p>
      <text:p text:style-name="Text_20_body">Неизвестные связались с 79-летним москвичом по телефону и сообщили, что проводится замена домофона на входной двери подъезда и для того, чтобы встать на учет для бесплатной замены квартирной трубки от домофона ему необходимо сообщить код из смс-сообщения, что мужчина и сделал.</text:p>
      <text:p text:style-name="Text_20_body">Практически сразу ему позвонили «специалисты» финансовых организаций и сообщили, что он стал жертвой мошенников. Выведав у пенсионера информацию о наличие накоплений, лжебанкиры убедили его в опасности хранения денег на счетах в баке.</text:p>
      <text:p text:style-name="Text_20_body">По указанию звонивших напуганный пенсионер снял со счетов все накопления и в течение пяти дней вносил деньги через банкоматы на указанные ему по телефону счета.</text:p>
      <text:p text:style-name="Text_20_body">Выполняя все инструкции злоумышленников, он провел не менее восьми транзакций, ущерб превысил 10,3 млн рублей.</text:p>
      <text:p text:style-name="Text_20_body">Установление лиц, причастных к совершению мошенничества в отношении пенсионера, на контроле в Измайловской межрайонной прокуратуре.</text:p>
      <text:p text:style-name="Text_20_body">Измайловская прокуратура напоминает:</text:p>
      <text:p text:style-name="Text_20_body">Никогда и никому не сообщайте свои персональные данные и данные своих банковских карт, коды, поступающие в смс, сведения о своем имущественном положении, наличии счетов в банках и сбережениях.</text:p>
      <text:p text:style-name="Text_20_body">Никогда не переводите денежные средства на счета, номера которых вам диктуют неизвестные.</text:p>
      <text:p text:style-name="Text_20_body">Полагая, что спасает свои сбережения, пенсионер отдал телефонным аферистам более 6,3 млн рублей</text:p>
      <text:p text:style-name="Text_20_body">Замена ключей от домофона стала предлогом для звонка аферистов 84-летнему мужчине. Он продиктовал им код из смс, а затем получил сообщение о взломе личного кабинета на «госуслугах».</text:p>
      <text:p text:style-name="Text_20_body">Буквально сразу мужчине позвонили уже лжебанкиры и лжеправоохранители, которые сообщили, что все его данные уже известны мошенникам и срочно необходимо снять все деньги со счетов и передать их для хранения на «безопасном счете».</text:p>
      <text:p text:style-name="Text_20_body">Звонившие постоянно контролировали пенсионера и руководили его действиями. Следуя инструкциям аферистов, пенсионер снимал со счета денежные средства, а затем в течении двух дней передавал их курьерам, которые называли ему кодовые слова.</text:p>
      <text:p text:style-name="Text_20_body">Ущерб превышает 6,3 млн рублей.</text:p>
      <text:p text:style-name="Text_20_body">Установление лиц, причастных к совершению мошенничества в отношении пенсионера, на контроле в Измайловской межрайонной прокуратуре.</text:p>
      <text:p text:style-name="Text_20_body">Напоминаем! Никогда и никому не сообщайте коды из смс.</text:p>
      <text:p text:style-name="Text_20_body">Проверяйте любую полученную от неизвестных информацию, кем бы они ни представлялись.</text:p>
      <text:p text:style-name="Text_20_body">Самостоятельно перезвоните в организацию, откуда якобы поступил звонок, и уточните всю необходимую информацию.</text:p>
      <text:p text:style-name="Text_20_body">Сотрудники правоохранительных органов и банка никогда не просят граждан снимать денежные средства со счетов, переводить их на безопасные счета либо передавать курьерам.</text:p>
      <text:p text:style-name="Text_20_body"><text:line-break/></text:p>
      <text:p text:style-name="Text_20_body">Адрес страницы: <text:a xlink:type="simple" xlink:href="http://izmaylowo.mos.ru/your-safety/detail/13015996.html" office:name=""><text:span text:style-name="Definition">http://izmaylowo.mos.ru/your-safety/detail/1301599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1T16:05:45Z</meta:creation-date>
    <dc:date>2025-06-21T16:05:45Z</dc:date>
  </office:meta>
</office:document-meta>
</file>