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вязи-с-наступлением-летнего-периода-измайловская-межрайонная-прокуратура-обращает-внимание-родителей-на-необходимость-предупреждения-опасных-ситуаций-во-время-отдыха-на-водоемах."/>В связи с наступлением летнего периода Измайловская межрайонная прокуратура обращает внимание родителей на необходимость предупреждения опасных ситуаций во время отдыха на водоемах.<text:bookmark-end text:name="в-связи-с-наступлением-летнего-периода-измайловская-межрайонная-прокуратура-обращает-внимание-родителей-на-необходимость-предупреждения-опасных-ситуаций-во-время-отдыха-на-водоемах."/></text:h>
      <text:p text:style-name="First_20_paragraph">06.06.2025</text:p>
      <text:p text:style-name="Text_20_body">Одной из причин гибели детей на воде является отсутствие контроля со стороны родителей. В большинстве случаев погибшие без разрешения взрослых уходили купаться на водоемы в компании своих сверстников, которые не способны оказать необходимую помощь утопающим.<text:line-break/><text:line-break/> Еще одной причиной гибели детей на воде является купание в местах, не оборудованных для указанных целей, а также уверенность несовершеннолетних в собственных силах и умении плавать, организация соревнований между сверстниками и незнание элементарных правил.<text:line-break/><text:line-break/>Необходимо соблюдать следующие правила поведения на воде:<text:line-break/><text:line-break/>- не заплывать далеко от берега, не нырять с различных сооружений, не устраивать соревнования;<text:line-break/><text:line-break/>- купаться в строго в организованных и оборудованных местах, под присмотром взрослых;<text:line-break/><text:line-break/>- не находиться длительное время в воде, чтобы не получить переохлаждение и судороги мышц тела;<text:line-break/><text:line-break/>- не использовать для плавания не предназначенные для этого предметы (надувные круги, матрацы, автомобильные камеры).<text:line-break/><text:line-break/>Взрослые, контролируйте свободное времяпрепровождение своих детей, расскажите им о правилах безопасного поведения на воде!</text:p>
      <text:p text:style-name="Text_20_body"><text:line-break/></text:p>
      <text:p text:style-name="Text_20_body">Адрес страницы: <text:a xlink:type="simple" xlink:href="http://izmaylowo.mos.ru/your-safety/detail/13016004.html" office:name=""><text:span text:style-name="Definition">http://izmaylowo.mos.ru/your-safety/detail/1301600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1T15:48:19Z</meta:creation-date>
    <dc:date>2025-06-21T15:48:19Z</dc:date>
  </office:meta>
</office:document-meta>
</file>