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помощником-измайловского-межрайонного-прокурора-киселевской-э.-проведено-семинарское-занятие."/>25 июня, помощником Измайловского межрайонного прокурора Киселевской Э. проведено семинарское занятие.<text:bookmark-end text:name="июня-помощником-измайловского-межрайонного-прокурора-киселевской-э.-проведено-семинарское-занятие."/></text:h>
      <text:p text:style-name="First_20_paragraph">01.07.2025</text:p>
      <text:p text:style-name="Text_20_body">25 июня, помощником Измайловского межрайонного прокурора Киселевской Э. в рамках межведомственного взаимодействия и оказания методической помощи в повышении профессионального уровня, в межрайонном отделе вневедомственной охраны ФГКУ «УВО ВНГ России по городу Москве» проведено семинарское занятие.</text:p>
      <text:p text:style-name="Text_20_body"> В ходе указанного мероприятия обсуждались проблемные вопросы, а также основные меры применения профилактики наркомании, а также изменения федерального законодательства в указанной сфере.</text:p>
      <text:p text:style-name="Text_20_body">Сотрудникам было подробно рассказано о</text:p>
      <text:p text:style-name="Text_20_body">административной</text:p>
      <text:p text:style-name="Text_20_body">уголовной ответственности</text:p>
      <text:p text:style-name="Text_20_body">за подобные правонарушения.</text:p>
      <text:p text:style-name="Text_20_body"><text:line-break/></text:p>
      <text:p text:style-name="Text_20_body">Адрес страницы: <text:a xlink:type="simple" xlink:href="http://izmaylowo.mos.ru/your-safety/detail/13075459.html" office:name=""><text:span text:style-name="Definition">http://izmaylowo.mos.ru/your-safety/detail/1307545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4T09:29:38Z</meta:creation-date>
    <dc:date>2025-07-24T09:29:38Z</dc:date>
  </office:meta>
</office:document-meta>
</file>