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мощником-измайловского-межрайонного-прокурора-тамарой-ныровой-совместно-с-унк-гу-мвд-россии-по-г.-москве-проведена-встреча-с-обучающимися-гбоу-г.-москвы-школа-1508."/>Помощником Измайловского межрайонного прокурора Тамарой Ныровой совместно с УНК ГУ МВД России по г. Москве проведена встреча с обучающимися ГБОУ г. Москвы «Школа № 1508».<text:bookmark-end text:name="помощником-измайловского-межрайонного-прокурора-тамарой-ныровой-совместно-с-унк-гу-мвд-россии-по-г.-москве-проведена-встреча-с-обучающимися-гбоу-г.-москвы-школа-1508."/></text:h>
      <text:p text:style-name="First_20_paragraph">01.07.2025</text:p>
      <text:p text:style-name="Text_20_body">В рамках беседы работниками ведомств прочитана лекция на тему «Профилактика употребления психоактивных веществ несовершеннолетними». </text:p>
      <text:p text:style-name="Text_20_body">Основной целью встречи стало информирование подростков о вреде и последствиях употребления наркотических и психоактивных веществ, а также формирование у них осознанного отказа от пагубных привычек. </text:p>
      <text:p text:style-name="Text_20_body">Помощник прокурора отметила: «Важно не только знать, что запрещено, но и понимать, почему это опасно. Каждому подростку необходимо осознать: здоровье и будущее зависят от решений, которые он принимает уже сегодня». </text:p>
      <text:p text:style-name="Text_20_body">В завершение встречи правоохранители пожелали ребятам быть бдительными, ответственно относиться к своей жизни и делать выбор в пользу спорта, творчества и активной жизненной позиции.</text:p>
      <text:p text:style-name="Text_20_body"><text:line-break/></text:p>
      <text:p text:style-name="Text_20_body">Адрес страницы: <text:a xlink:type="simple" xlink:href="http://izmaylowo.mos.ru/your-safety/detail/13075467.html" office:name=""><text:span text:style-name="Definition">http://izmaylowo.mos.ru/your-safety/detail/1307546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4T17:09:43Z</meta:creation-date>
    <dc:date>2025-08-04T17:09:43Z</dc:date>
  </office:meta>
</office:document-meta>
</file>