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мках-правового-просвещения-старшим-помощником-измайловского-межрайонного-прокурора-голубевой-яной-и-помощником-прокурора-киселевской-элизой-проведено-тематическое-мероприятие-с-участием-руководства-фгбоу-во-московский-политехнический-университет."/>В рамках правового просвещения старшим помощником Измайловского межрайонного прокурора Голубевой Яной и помощником прокурора Киселевской Элизой проведено тематическое мероприятие с участием руководства ФГБОУ ВО «Московский политехнический университет».<text:bookmark-end text:name="в-рамках-правового-просвещения-старшим-помощником-измайловского-межрайонного-прокурора-голубевой-яной-и-помощником-прокурора-киселевской-элизой-проведено-тематическое-мероприятие-с-участием-руководства-фгбоу-во-московский-политехнический-университет."/></text:h>
      <text:p text:style-name="First_20_paragraph">01.07.2025</text:p>
      <text:p text:style-name="Text_20_body"> Основной темой мероприятия «Предупреждение коррупции, в том числе выявление и последующее устранение причин коррупции».</text:p>
      <text:p text:style-name="Text_20_body"> Сотрудниками прокуратуры разъяснены основные положения федерального законодательства в указанной сфере, а также обращено внимание на типичные ошибки, допускаемые государственными служащими при заполнении декларации.</text:p>
      <text:p text:style-name="Text_20_body"> На все вопросы присутствующих участников были даны исчерпывающие ответы, а также рекомендации по формированию личных документов.</text:p>
      <text:p text:style-name="Text_20_body"><text:line-break/></text:p>
      <text:p text:style-name="Text_20_body">Адрес страницы: <text:a xlink:type="simple" xlink:href="http://izmaylowo.mos.ru/your-safety/detail/13076027.html" office:name=""><text:span text:style-name="Definition">http://izmaylowo.mos.ru/your-safety/detail/1307602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5T20:08:50Z</meta:creation-date>
    <dc:date>2025-07-05T20:08:50Z</dc:date>
  </office:meta>
</office:document-meta>
</file>