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ддверии-празднования-80-летия-великой-победы-измайловский-межрайонный-прокурор-колотушкин-олег-совместно-с-помощником-прокурора-мещеряковой-дарьей-осуществлен-выездной-прием-граждан-и-встреча-с-членами-моо-совет-ветеранов-района-северное-измайлово."/>В преддверии празднования 80-летия Великой Победы Измайловский межрайонный прокурор Колотушкин Олег совместно с помощником прокурора Мещеряковой Дарьей осуществлен выездной прием граждан и встреча с членами МОО «Совет ветеранов района Северное Измайлово».<text:bookmark-end text:name="в-преддверии-празднования-80-летия-великой-победы-измайловский-межрайонный-прокурор-колотушкин-олег-совместно-с-помощником-прокурора-мещеряковой-дарьей-осуществлен-выездной-прием-граждан-и-встреча-с-членами-моо-совет-ветеранов-района-северное-измайлово."/></text:h>
      <text:p text:style-name="First_20_paragraph">01.07.2025</text:p>
      <text:p text:style-name="Text_20_body"> В рамках мероприятия прокурор выступил с лекцией по вопросам обеспечения кибербезопасности, в ходе которой он осветил наиболее распространённые схемы противоправных действий в информационном пространстве, а также разъяснил способы защиты от кибермошенничества.</text:p>
      <text:p text:style-name="Text_20_body"> Кроме того, участникам встречи были направлены поздравления в связи с предстоящим празднованием Дня Победы.</text:p>
      <text:p text:style-name="Text_20_body">В адрес ветеранов прозвучали пожелания крепкого здоровья, благополучия и долголетия.</text:p>
      <text:p text:style-name="Text_20_body"> По итогам приёма прокурором принято два обращения от граждан, которые взяты на контроль.</text:p>
      <text:p text:style-name="Text_20_body">Дополнительно четырём гражданам даны устные разъяснения по вопросам, затронутым в ходе приёма.</text:p>
      <text:p text:style-name="Text_20_body"><text:line-break/></text:p>
      <text:p text:style-name="Text_20_body">Адрес страницы: <text:a xlink:type="simple" xlink:href="http://izmaylowo.mos.ru/your-safety/detail/13076087.html" office:name=""><text:span text:style-name="Definition">http://izmaylowo.mos.ru/your-safety/detail/1307608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4T10:45:41Z</meta:creation-date>
    <dc:date>2025-07-04T10:45:41Z</dc:date>
  </office:meta>
</office:document-meta>
</file>