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ездной-прием-граждан-и-встреча-с-членами-моо-совет-ветеранов-района-соколиная-гора-проведены-13-марта-2025-года-измайловским-межрайонным-прокурором-олегом-колотушкиным-и-главой-управы-марией-кондратенковой."/>Выездной прием граждан и встреча с членами МОО «Совет ветеранов района Соколиная гора» проведены 13 марта 2025 года Измайловским межрайонным прокурором Олегом Колотушкиным и главой управы Марией Кондратенковой.<text:bookmark-end text:name="выездной-прием-граждан-и-встреча-с-членами-моо-совет-ветеранов-района-соколиная-гора-проведены-13-марта-2025-года-измайловским-межрайонным-прокурором-олегом-колотушкиным-и-главой-управы-марией-кондратенковой."/></text:h>
      <text:p text:style-name="First_20_paragraph">01.07.2025</text:p>
      <text:p text:style-name="Text_20_body">По результатам приема, прокурором приняты обращения от граждан, которые поставлены на контроль, а также даны устные разъяснения на интересующие вопросы.</text:p>
      <text:p text:style-name="Text_20_body">Кроме того, прокурор провел встречу с членами «Совета ветеранов», а также прочитал лекцию, по актуальным вопросам кибербезопасности, рассказал о кибермошенничестве, его распространенности и различных схемах, используемых злоумышленниками для обмана граждан.</text:p>
      <text:p text:style-name="Text_20_body">В завершение встречи участники получили информационные буклеты с рекомендациями по защите от мошенничества и контактами для обращения в случае подозрительных ситуаций.</text:p>
      <text:p text:style-name="Text_20_body">После приема Мария Андреевна и Олег Сергеевич, вручили юбилейную медаль «80 лет Победы в Великой отвеченной войне 1941 -1945 гг» бывшему несовершеннолетнему узнику фашистского концлагеря Лапшиновой Галине Евгеньевне.</text:p>
      <text:p text:style-name="Text_20_body"><text:line-break/></text:p>
      <text:p text:style-name="Text_20_body">Адрес страницы: <text:a xlink:type="simple" xlink:href="http://izmaylowo.mos.ru/your-safety/detail/13076095.html" office:name=""><text:span text:style-name="Definition">http://izmaylowo.mos.ru/your-safety/detail/1307609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23:18:31Z</meta:creation-date>
    <dc:date>2025-07-04T23:18:31Z</dc:date>
  </office:meta>
</office:document-meta>
</file>