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раже-закона-встреча-с-прокурором"/>На страже закона: встреча с прокурором<text:bookmark-end text:name="на-страже-закона-встреча-с-прокурором"/></text:h>
      <text:p text:style-name="First_20_paragraph">01.07.2025</text:p>
      <text:p text:style-name="Text_20_body">На днях состоялась встреча межрайонного прокурора Олега Сергеевича Колотушкина и его помощника Ныровой Тамары с учениками кадетских классов.</text:p>
      <text:p text:style-name="Text_20_body">Олег Сергеевич провел лекцию об административной и уголовной ответственности несовершеннолетних, в том числе по вовлечению их в мошеннические схемы с использованием информационных технологий </text:p>
      <text:p text:style-name="Text_20_body">Кадеты интересовались различными аспектами работы прокуратуры, задавали вопросы о расследовании уголовных дел, о роли прокурора в суде и о мерах по профилактике преступности среди несовершеннолетних.</text:p>
      <text:p text:style-name="Text_20_body">Олег Сергеевич подробно ответил на каждый вопрос, постаравшись донести до детей всю сложность и ответственность профессии.</text:p>
      <text:p text:style-name="Text_20_body">Прокурор подчеркнул важность знания и соблюдения законов в современном обществе, призвав кадет быть честными в любой ситуации.</text:p>
      <text:p text:style-name="Text_20_body">В завершение встречи Олег Сергеевич пожелал кадетам успехов в учебе и выразил надежду, что многие из них в будущем выберут профессию, связанную с защитой закона и справедливости.</text:p>
      <text:p text:style-name="Text_20_body"><text:line-break/></text:p>
      <text:p text:style-name="Text_20_body">Адрес страницы: <text:a xlink:type="simple" xlink:href="http://izmaylowo.mos.ru/your-safety/detail/13076111.html" office:name=""><text:span text:style-name="Definition">http://izmaylowo.mos.ru/your-safety/detail/1307611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6:18:18Z</meta:creation-date>
    <dc:date>2025-07-06T06:18:18Z</dc:date>
  </office:meta>
</office:document-meta>
</file>