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айловской-межрайонной-прокуратурой-г.-москвы-утверждено-обвинительное-заключение-по-признакам-преступлений-предусмотренных-ч.-2-ст.-159-ч.-2-ст.-159-ук-рф-то-есть-мошенничество-с-причинением-значительного-ущерба-гражданину."/>Измайловской межрайонной прокуратурой г. Москвы утверждено обвинительное заключение по признакам преступлений, предусмотренных ч. 2 ст. 159, ч. 2 ст. 159 УК РФ (то есть мошенничество с причинением значительного ущерба гражданину).<text:bookmark-end text:name="измайловской-межрайонной-прокуратурой-г.-москвы-утверждено-обвинительное-заключение-по-признакам-преступлений-предусмотренных-ч.-2-ст.-159-ч.-2-ст.-159-ук-рф-то-есть-мошенничество-с-причинением-значительного-ущерба-гражданину."/></text:h>
      <text:p text:style-name="First_20_paragraph">01.07.2025</text:p>
      <text:p text:style-name="Text_20_body">Новости прокуратуры</text:p>
      <text:p text:style-name="Text_20_body">Измайловской межрайонной прокуратурой г. Москвы утверждено обвинительное заключение по признакам преступлений, предусмотренных ч. 2 ст. 159, ч. 2 ст. 159 УК РФ (то есть мошенничество с причинением значительного ущерба гражданину).</text:p>
      <text:p text:style-name="Text_20_body">Обвиняемый с целью хищения ювелирных изделий путем обмана, разработав план совершения преступлений, заключающийся в сознательном сообщении заведомо ложных сведений, под предлогом осуществления ремонта ювелирных изделий присваивал имущество клиентов себе.</text:p>
      <text:p text:style-name="Text_20_body">Уголовное дело 31.01.2025 направлено Измайловский районный суд</text:p>
      <text:p text:style-name="Text_20_body">г. Москвы.</text:p>
      <text:p text:style-name="Text_20_body"><text:line-break/></text:p>
      <text:p text:style-name="Text_20_body">Адрес страницы: <text:a xlink:type="simple" xlink:href="http://izmaylowo.mos.ru/your-safety/detail/13076129.html" office:name=""><text:span text:style-name="Definition">http://izmaylowo.mos.ru/your-safety/detail/1307612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6T02:40:05Z</meta:creation-date>
    <dc:date>2025-07-06T02:40:05Z</dc:date>
  </office:meta>
</office:document-meta>
</file>