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местителем-измайловского-межрайонного-прокурора-якушиным-иваном-и-его-помощником-мещеряковой-дарьей-проведен-выездной-прием-и-лекция-на-тему-мошенничество-с-использованием-итт-в-трудовом-коллективе-гаоу-дпо-московский-центр-качества-образования."/>Заместителем Измайловского межрайонного прокурора Якушиным Иваном и его помощником Мещеряковой Дарьей проведен выездной прием и лекция на тему «Мошенничество с использованием ИТТ» в трудовом коллективе ГАОУ ДПО «Московский центр качества образования».<text:bookmark-end text:name="заместителем-измайловского-межрайонного-прокурора-якушиным-иваном-и-его-помощником-мещеряковой-дарьей-проведен-выездной-прием-и-лекция-на-тему-мошенничество-с-использованием-итт-в-трудовом-коллективе-гаоу-дпо-московский-центр-качества-образования."/></text:h>
      <text:p text:style-name="First_20_paragraph">01.07.2025</text:p>
      <text:p text:style-name="Text_20_body">Принятые на приеме обращения взяты на контроль<text:line-break/>Даны разъяснительные ответы на интересующие граждан вопросы </text:p>
      <text:p text:style-name="Text_20_body"><text:line-break/></text:p>
      <text:p text:style-name="Text_20_body">Адрес страницы: <text:a xlink:type="simple" xlink:href="http://izmaylowo.mos.ru/your-safety/detail/13076385.html" office:name=""><text:span text:style-name="Definition">http://izmaylowo.mos.ru/your-safety/detail/13076385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5T09:54:23Z</meta:creation-date>
    <dc:date>2025-07-05T09:54:23Z</dc:date>
  </office:meta>
</office:document-meta>
</file>