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-диктовку-телефонных-мошенников-пенсионер-перевел-злоумышленникам-более-103-млн-рублей-полагая-что-спасает-сбережения"/>Под диктовку телефонных мошенников пенсионер перевел злоумышленникам более 10,3 млн рублей, полагая что «спасает» сбережения<text:bookmark-end text:name="под-диктовку-телефонных-мошенников-пенсионер-перевел-злоумышленникам-более-103-млн-рублей-полагая-что-спасает-сбережения"/></text:h>
      <text:p text:style-name="First_20_paragraph">01.07.2025</text:p>
      <text:p text:style-name="Text_20_body">Неизвестные связались с 79-летним москвичом по телефону и сообщили, что проводится замена домофона на входной двери подъезда и для того, чтобы встать на учет для бесплатной замены квартирной трубки от домофона ему необходимо сообщить код из смс-сообщения, что мужчина и сделал.</text:p>
      <text:p text:style-name="Text_20_body">Практически сразу ему позвонили «специалисты» финансовых организаций и сообщили, что он стал жертвой мошенников. Выведав у пенсионера информацию о наличие накоплений, лжебанкиры убедили его в опасности хранения денег на счетах в баке.</text:p>
      <text:p text:style-name="Text_20_body">По указанию звонивших напуганный пенсионер снял со счетов все накопления и в течение пяти дней вносил деньги через банкоматы на указанные ему по телефону счета.</text:p>
      <text:p text:style-name="Text_20_body">Выполняя все инструкции злоумышленников, он провел не менее восьми транзакций, ущерб превысил 10,3 млн рублей.</text:p>
      <text:p text:style-name="Text_20_body">Установление лиц, причастных к совершению мошенничества в отношении пенсионера, на контроле в Измайловской межрайонной прокуратуре.</text:p>
      <text:p text:style-name="Text_20_body"><text:line-break/></text:p>
      <text:p text:style-name="Text_20_body">Адрес страницы: <text:a xlink:type="simple" xlink:href="http://izmaylowo.mos.ru/your-safety/detail/13076404.html" office:name=""><text:span text:style-name="Definition">http://izmaylowo.mos.ru/your-safety/detail/1307640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8T19:31:34Z</meta:creation-date>
    <dc:date>2025-07-08T19:31:34Z</dc:date>
  </office:meta>
</office:document-meta>
</file>