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работе-горячих-линий-в-ходе-осенней-призывной-кампании-2016-года-в-период-с-3-октября-по-31-декабря-2016-г."/>Информация о работе «Горячих линий» в ходе осенней призывной кампании 2016 года в период с 3 октября по 31 декабря 2016 г.<text:bookmark-end text:name="информация-о-работе-горячих-линий-в-ходе-осенней-призывной-кампании-2016-года-в-период-с-3-октября-по-31-декабря-2016-г."/></text:h>
      <text:p text:style-name="First_20_paragraph">07.10.2016</text:p>
      <text:p text:style-name="Text_20_body"><text:span text:style-name="T1">«Горячая линия» Правительства Москвы</text:span> – <text:span text:style-name="T1">тел. 8 (495) 679-19-26</text:span></text:p>
      <text:p text:style-name="Text_20_body">Время работы:</text:p>
      <text:p text:style-name="Text_20_body">- рабочие дни с 09.00 до 18.00;</text:p>
      <text:p text:style-name="Text_20_body">- предвыходные и предпраздничные дни с 09.00 до 17.00;</text:p>
      <text:p text:style-name="Text_20_body">- обеденный перерыв с 13.00 до 14.00.</text:p>
      <text:p text:style-name="Text_20_body"><text:span text:style-name="T1">«Горячая линия» совета родителей военнослужащих города Москвы – тел. 8 (495) 676-97-57</text:span></text:p>
      <text:p text:style-name="Text_20_body">Время работы:</text:p>
      <text:p text:style-name="Text_20_body">- рабочие дни с 09.00 до 18.00;</text:p>
      <text:p text:style-name="Text_20_body">- предвыходные и предпраздничные дни с 09.00 до 17.00;</text:p>
      <text:p text:style-name="Text_20_body">- обеденный перерыв с 13.00 до 14.00.</text:p>
      <text:p text:style-name="Text_20_body"><text:a xlink:type="simple" xlink:href="/your-safety/Указ%20Президента%20РФ%20О%20призыве%20Осень%202016.pdf" office:name=""><text:span text:style-name="Definition"><text:span text:style-name="T1">Указ</text:span> <text:span text:style-name="T1">Президента Российской Федерации от 29 сентября 2016 года №503. «О призыве в октябре – декабре 2016 г. граждан Российской Федерации на военную службу и об увольнении с военной службы граждан, проходящих военную службу по призыву»</text:span></text:span></text:a></text:p>
      <text:p text:style-name="Text_20_body"><text:line-break/></text:p>
      <text:p text:style-name="Text_20_body">Адрес страницы: <text:a xlink:type="simple" xlink:href="http://izmaylowo.mos.ru/your-safety/detail/3908373.html" office:name=""><text:span text:style-name="Definition">http://izmaylowo.mos.ru/your-safety/detail/390837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42:24Z</meta:creation-date>
    <dc:date>2023-09-19T22:42:24Z</dc:date>
  </office:meta>
</office:document-meta>
</file>