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енная-служба-по-контракту"/>Военная служба по контракту<text:bookmark-end text:name="военная-служба-по-контракту"/></text:h>
      <text:p text:style-name="First_20_paragraph">07.10.2016</text:p>
      <text:p text:style-name="Text_20_body">Отделом объединенного военного комиссариата города Москвы по Измайловскому району Восточного административного округа города Москвы проводит набор граждан на военную службу по контракту. Пункт набора граждан на военную службу в городе Москве находится по адресу: Варшавское шоссе, дом 83.</text:p>
      <text:p text:style-name="Text_20_body">Условия прохождения военной службы:</text:p>
      <text:p text:style-name="Text_20_body">- наличие гражданства России;</text:p>
      <text:p text:style-name="Text_20_body">- возраст не старше 35лет;</text:p>
      <text:p text:style-name="Text_20_body">- образование не ниже среднего (средне - технического), высшее;</text:p>
      <text:p text:style-name="Text_20_body">- отсутствие негативной информации от органов ФСБ и МВД;</text:p>
      <text:p text:style-name="Text_20_body">- медицинские ограничения к военной службе по статье – А, Б (с незначительными ограничениями); </text:p>
      <text:p text:style-name="Text_20_body">- нервно-психическая устойчивость не ниже 2 группы.</text:p>
      <text:p text:style-name="Text_20_body">Выполнение требований нормативно-правовой возрастной группы по физической подготовке не ниже оценки «хорошо».</text:p>
      <text:p text:style-name="Text_20_body">По всем вопросам обращаться по адресу: г. Москва ул. 5-я Парковая, дом 30А, кабинет № 204 тел.: 8 (499) 165-09-45, моб.тел.: 8(916)263-03-64 – Геталов Валерий Павлович.</text:p>
      <text:p text:style-name="Text_20_body"><text:line-break/></text:p>
      <text:p text:style-name="Text_20_body">Адрес страницы: <text:a xlink:type="simple" xlink:href="http://izmaylowo.mos.ru/your-safety/detail/3908851.html" office:name=""><text:span text:style-name="Definition">http://izmaylowo.mos.ru/your-safety/detail/390885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42:18Z</meta:creation-date>
    <dc:date>2023-09-19T22:42:18Z</dc:date>
  </office:meta>
</office:document-meta>
</file>