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октября-работает-консультативно-правовой-центр-по-вопросам-призыва-граждан-на-военную-и-альтернативную-гражданскую-службу"/>С 1 октября работает Консультативно-правовой центр по вопросам призыва граждан на военную и альтернативную гражданскую службу<text:bookmark-end text:name="с-1-октября-работает-консультативно-правовой-центр-по-вопросам-призыва-граждан-на-военную-и-альтернативную-гражданскую-службу"/></text:h>
      <text:p text:style-name="First_20_paragraph">10.10.2016</text:p>
      <text:p text:style-name="Text_20_body"><text:span text:style-name="T1">В Московской городской военной прокуратуре на период осенней призывной кампании 2016 года с 1 октября работает Консультативно-правовой центр по вопросам призыва граждан на военную и альтернативную гражданскую службу.</text:span></text:p>
      <text:p text:style-name="Text_20_body">По согласованию с военным комиссаром города Москвы к работе консультационно-правового центра ежедневно привлекаются представители юридических служб или призывных отделений районных отделов военного комиссариата г. Москвы, а также медицинские специалисты призывных комиссий районов города Москвы.</text:p>
      <text:p text:style-name="Text_20_body">Основными направлениями работы консультационно-правового пункта являются:</text:p>
      <text:p text:style-name="Text_20_body">- разъяснения положений действующего законодательства в области воинской обязанности и военной службы призывниками членам их семей;</text:p>
      <text:p text:style-name="Text_20_body">- незамедлительное реагирование на выявленные факты нарушений законодательства для их устранения и недопущения подобного впредь:</text:p>
      <text:p text:style-name="Text_20_body">- получение и обобщение информации о фактах нарушений закона, фактах корыстных злоупотреблений со стороны должностных лиц военных комиссариатов, с последующей организацией проверок по указанным фактам.</text:p>
      <text:p text:style-name="Text_20_body">Прием населения по вопросам призыва будет осуществляться круглосуточно по адресу: г. Москва. Хорошевское шоссе, д. 38 «Д», строение 2, либо по телефонам: 8 (499) 195-05-10, 8 (495) 693-59-49.</text:p>
      <text:p text:style-name="Text_20_body"><text:line-break/></text:p>
      <text:p text:style-name="Text_20_body">Адрес страницы: <text:a xlink:type="simple" xlink:href="http://izmaylowo.mos.ru/your-safety/detail/3927541.html" office:name=""><text:span text:style-name="Definition">http://izmaylowo.mos.ru/your-safety/detail/392754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3:54:08Z</meta:creation-date>
    <dc:date>2023-06-06T13:54:08Z</dc:date>
  </office:meta>
</office:document-meta>
</file>