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я-бы-в-армию-пошел"/>«Я бы в армию пошел»<text:bookmark-end text:name="я-бы-в-армию-пошел"/></text:h>
      <text:p text:style-name="First_20_paragraph">09.11.2016</text:p>
      <text:p text:style-name="Text_20_body">В конце октября на базе одной из частей внутренних войск МВД России, дислоцированной на территории округа, прошел традиционный День призывника.</text:p>
      <text:p text:style-name="Text_20_body">Данное мероприятие организуется совместно с Префектурой восточного административного округа, органами исполнительной власти районов, отделами Военного комиссариата г. Москвы по Перовскому, Измайловскому и Преображенскому районам. Цель его - познакомить ребят, которые являются потенциальными призывниками, с организацией службы и бытовыми условиями военнослужащих, что называется в реальных условиях.</text:p>
      <text:p text:style-name="Text_20_body">Началось мероприятие с небольшого торжественного митинга, в ходе которого призывников поприветствовали и выступали с напутственными словами: руководство воинской части, отделов Военного комиссариата г.Москвы, председатели призывных комиссий, ветераны военной службы, представители военно-патриотических клубов и родители.</text:p>
      <text:p text:style-name="Text_20_body">Далее, в качестве экскурсии, ребята смогли ознакомиться с боевой техникой, представленными образцами вооружения и специальными средствами, распорядком дня военнослужащих, их бытовыми условиями.</text:p>
      <text:p text:style-name="Text_20_body">В клубе воинской части был продемонстрирован фильм об истории бригады, боевом пути, современных задач, и интересной но нелегкой службе в данной воинской части.</text:p>
      <text:p text:style-name="Text_20_body">Особый интерес вызвало у всех присутствующих выступление военнослужащих, в ходе которого было продемонстрировано блестящее владение спецтехникой и средствами, способами и приемами поддержания и наведения общественного порядка. При этом очень понравилось выступление кинологов со служебными собаками, которые показали пример мгновенной нейтрализации и задержания «правонарушителя».</text:p>
      <text:p text:style-name="Text_20_body">В завершении Дня призывника, председатели призывных комиссий вручили ребятам памятные подарки, гостям был предложен настоящий солдатский обед, который всем пришелся по вкусу.</text:p>
      <text:p text:style-name="Text_20_body">Проведение таких мероприятий, как День призывника, является очень важным элементом патриотического воспитания молодежи, реальной возможностью посещения настоящей воинской части и формированию собственного положительного мнения о службе в армии.</text:p>
      <text:p text:style-name="Text_20_body"><text:line-break/></text:p>
      <text:p text:style-name="Text_20_body">Адрес страницы: <text:a xlink:type="simple" xlink:href="http://izmaylowo.mos.ru/your-safety/detail/4155481.html" office:name=""><text:span text:style-name="Definition">http://izmaylowo.mos.ru/your-safety/detail/4155481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2:42:09Z</meta:creation-date>
    <dc:date>2023-09-19T22:42:09Z</dc:date>
  </office:meta>
</office:document-meta>
</file>