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ичи-на-службе-россии"/>Москвичи на службе России<text:bookmark-end text:name="москвичи-на-службе-россии"/></text:h>
      <text:p text:style-name="First_20_paragraph">14.06.2017</text:p>
      <text:p text:style-name="Text_20_body">В здании Правительства Москвы 17 мая 2017 года состоялась традиционная акция «Москвичи на службе России», посвященная весеннему призыву в армию.</text:p>
      <text:p text:style-name="Text_20_body">Организаторами акции выступили Департамент национальной политики и межрегиональных связей города Москвы, Военкомат города Москвы и благотворительный фонд «Сильная Армия», а ее главными участниками стали свыше 50 москвичей-призывников, а так же их родители, для которых была подготовлена обширная интерактивная программа на 9 площадках. Ее особенностью стало то, что призывники не ограничивались ролью зрителей, а принимали самое деятельное участие в разнообразных конкурсах: облачившись в доспехи средневекового русского витязя, сражались на мечах с членами клуба военно-исторической реконструкции; посоревновались друг с другом в армрестлинге, сборке-разборке автомата Калашникова.</text:p>
      <text:p text:style-name="Text_20_body">Представители военно-десантных войск наглядно показывали новобранцам, как при помощи приемов рукопашного боя можно постоять за себя в непростых жизненных ситуациях. Военный оркестр исполнял попурри из модных шлягеров. На праздничном концерте, популярные артисты исполняли патриотические песни. Перед призывниками выступили руководитель Департамента национальной политики и межрегиональных связей Правительства Москвы В. Сучков, военный комиссар города Москвы генерал-майор В. Щепилов и народный артист СССР В. Лановой. В своих приветственных речах они напомнили молодым москвичам о связи времен, военных традициях и о той героической роли, которую играли их отцы, деды и прадеды при защите нашей Отчизны. Особенно обратили внимание, что отношение москвичей к срочной службе в последнее время кардинально изменилось в лучшую сторону, и сегодня молодые люди уже интересуются не тем, как избежать службы в армии, а, наоборот, как туда попасть.</text:p>
      <text:p text:style-name="Text_20_body">Начальник отделения подготовки и призыва граждан на военную службу</text:p>
      <text:p text:style-name="Text_20_body">Военного Комиссариата города Москвы по Преображенскому району М. Башкин</text:p>
      <text:p text:style-name="Text_20_body"><text:line-break/></text:p>
      <text:p text:style-name="Text_20_body">Адрес страницы: <text:a xlink:type="simple" xlink:href="http://izmaylowo.mos.ru/your-safety/detail/6193285.html" office:name=""><text:span text:style-name="Definition">http://izmaylowo.mos.ru/your-safety/detail/6193285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1:24:16Z</meta:creation-date>
    <dc:date>2023-09-19T21:24:16Z</dc:date>
  </office:meta>
</office:document-meta>
</file>