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автоинспекция-восточного-округа-напоминает-о-правилах-организованной-перевозки-групп-детей-автобусами"/>Госавтоинспекция Восточного округа напоминает о правилах организованной перевозки групп детей автобусами<text:bookmark-end text:name="госавтоинспекция-восточного-округа-напоминает-о-правилах-организованной-перевозки-групп-детей-автобусами"/></text:h>
      <text:p text:style-name="First_20_paragraph">29.06.2017</text:p>
      <text:p text:style-name="Text_20_body">Правила организованной перевозки группы детей автобусами регламентируются постановлением Правительства Российской Федерации от 17 декабря 2013 года № 1177 «Об утверждении Правил организованной перевозки группы детей автобусами», приказом Министерства внутренних дел Российской Федерации от 31 августа 2007 года № 767 "Вопросы организации сопровождения транспортных средств патрульными автомобилями Госавтоинспекции", зарегистрированным в Министерстве юстиции Российской Федерации 19 октября 2007 года (регистрационный номер 10357), а также приказом Министерства внутренних дел Российской Федерации от 30 декабря 2016 года № 941 "Об утверждении порядка подачи уведомлений об организованной перевозке группы детей автобусами", зарегистрированным в Министерстве юстиции Российской Федерации 20 марта 2017 года (регистрационный номер 46031).</text:p>
      <text:p text:style-name="Text_20_body">В соответствии с пунктом 10 постановления Правительства Российской Федерации от 17 декабря 2013 года № 1177 «Об утверждении Правил организованной перевозки группы детей автобусами» - руководитель или должностное лицо, ответственные за обеспечение безопасности дорожного движения, организации, а при организованной перевозке группы детей по договору фрахтования – фрахтователь или фрахтовщик (по взаимной договоренности) обеспечивают в установленном Министерством внутренних дел Российской Федерации порядке подачу уведомления об организованной перевозке группы детей в подразделение Госавтоинспекции в случае, если организованная перевозка группы детей осуществляется одним или двумя автобусами, или заявки на сопровождение автомобилями подразделениями Госавтоинспекции транспортных колонн в случае, если указанная перевозка осуществляется в составе не менее трех автобусов.</text:p>
      <text:p text:style-name="Text_20_body">Уведомление об организованной перевозке детей подается в Госавтоинспекцию по субъектам Российской Федерации, по месту начала перевозки, не позднее 2 дней до начала перевозки лично, либо в электронной форме на официальный Интернет-сайт Госавтоинспекции – www.gibdd.ru.</text:p>
      <text:p text:style-name="Text_20_body">В уведомление об организованной перевозке детей одним или двумя автобусами должны указываться сведения в соответствии с пунктом 3 приказа Министерства внутренних дел Российской Федерации от 30 декабря 2016 года № 941 "Об утверждении порядка подачи уведомлений об организованной перевозке группы детей автобусами".</text:p>
      <text:p text:style-name="Text_20_body">В соответствии с пунктом 11 Инструкции по осуществлению сопровождения транспортных средств патрульными автомобилями Госавтоинспекции, утвержденной приказом Министерства внутренних дел Российской Федерации от 31 августа 2007 года № 767 "Вопросы организации сопровождения транспортных средств патрульными автомобилями Госавтоинспекции", основанием к рассмотрению вопроса о сопровождении является заявка, подаваемая физическими, должностными или юридическими лицами по установленной форме.</text:p>
      <text:p text:style-name="Text_20_body">Заявки на сопровождение подаются в управления Госавтоинспекции по субъектам Российской Федерации, по месту начала сопровождения не менее, чем за десять дней до планируемой перевозки и рассматриваются в пятидневный срок. К заявке должны прилагаться копии следующих документов, необходимых для осуществления организованной перевозки группы детей, предусмотренные подпунктами "а", "б", "д", "ж", "з" пункта 4 постановления Правительства Российской Федерации от 17 декабря 2013 года № 1177 «Об утверждении Правил организованной перевозки группы детей автобусами», а также копия лицензии перевозчика на перевозку пассажиров.</text:p>
      <text:p text:style-name="Text_20_body"><text:line-break/></text:p>
      <text:p text:style-name="Text_20_body">Адрес страницы: <text:a xlink:type="simple" xlink:href="http://izmaylowo.mos.ru/your-safety/detail/6331716.html" office:name=""><text:span text:style-name="Definition">http://izmaylowo.mos.ru/your-safety/detail/633171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13:11Z</meta:creation-date>
    <dc:date>2023-09-19T21:13:11Z</dc:date>
  </office:meta>
</office:document-meta>
</file>