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владельцы-гражданского-оружия"/>Уважаемые владельцы гражданского оружия!<text:bookmark-end text:name="уважаемые-владельцы-гражданского-оружия"/></text:h>
      <text:p text:style-name="First_20_paragraph">01.11.2017</text:p>
      <text:p text:style-name="Text_20_body">Отдел лицензионно-разрешительной работы по ВАО Главного управления Росгвардии по г. Москве (<text:span text:style-name="T1">офис приема по району Измайлово г. Москвы</text:span>) информирует Вас о возможности получения следующих государственных услуг, в сфере оборота гражданского оружия на территории РФ, в том числе в электронном виде:</text:p>
      <text:p text:style-name="Text_20_body">- по выдаче гражданину РФ лицензии на приобретение спортивного или охотничьего огнестрельного <text:bookmark text:name="id__GoBack"/> гладкоствольного длинноствольного оружия, охотничьего пневматического и спортивного пневматического оружия с дульной энергией свыше 7,5 Дж и патронов к нему;</text:p>
      <text:p text:style-name="Text_20_body">- по выдаче гражданину РФ лицензии на приобретение огнестрельного оружия ограниченного поражения и патронов к нему;</text:p>
      <text:p text:style-name="Text_20_body">- по выдаче гражданину РФ лицензии на приобретение газовых пистолетов, револьверов, сигнального оружия, холодного клинкового оружия, предназначенного для ношения с национальными костюмами народов РФ и казачьей формой;</text:p>
      <text:p text:style-name="Text_20_body">- по выдаче гражданину РФ разрешения на хранение и ношение охотничьего огнестрельного длинноствольного оружия, спортивного огнестрельного длинноствольного оружия, охотничьего пневматического оружия или огнестрельного оружия ограниченного поражения и патронов к нему;</text:p>
      <text:p text:style-name="Text_20_body">- по выдаче гражданину РФ разрешения на хранение огнестрельного гладкоствольного длинноствольного оружия самообороны и патронов к нему (без права ношения);</text:p>
      <text:p text:style-name="Text_20_body">- по выдаче гражданину РФ уведомления на реализацию /продажу/ имеющегося в собственности оружия или направления на его ремонт.</text:p>
      <text:p text:style-name="Text_20_body">Подробная информация указана на портале государственных и муниципальных услуг: <text:a xlink:type="simple" xlink:href="http://www.gosuslugi.ru/" office:name=""><text:span text:style-name="Definition">http://www.gosuslugi.ru</text:span></text:a>.</text:p>
      <text:p text:style-name="Text_20_body">Прием граждан по вопросам в сфере оборота гражданского оружия (гладкоствольного длинноствольного и оружия самообороны) осуществляется по адресу:</text:p>
      <text:p text:style-name="Text_20_body">г. Москва, Измайловский бульвар, д. 41А, кабинет 122:</text:p>
      <text:p text:style-name="Text_20_body">вторник и четверг с 10.00 до 17.00 и</text:p>
      <text:p text:style-name="Text_20_body">1 и 3 суббота месяца с 10.00 до 15.00.</text:p>
      <text:p text:style-name="Text_20_body">Предварительно записаться на прием или получить дополнительную информацию можно по телефону 8-499-461-07-74 в рабочее время.</text:p>
      <text:p text:style-name="Text_20_body">Напоминаем владельцам гражданского оружия, что полный пакет документов на продление, переоформление лицензий/разрешений по право дальнейшего владения оружия, имеющегося в собственности, необходимо предоставлять в лицензионно-разрешительную службу по месту постоянной регистрации не позднее, чем за месяц до окончания срока действия документов, воизбежание нарушения действующего законодательства.</text:p>
      <text:p text:style-name="Text_20_body">За нарушение установленных сроков перерегистрации документов Вы можете быть привлечены к административной ответственности (ст. 20.11 ч.1 КРФоАП).</text:p>
      <text:p text:style-name="Text_20_body">Оружие и патроны к нему должны храниться по месту проживания гражданина с соблюдением условий, обеспечивающих их сохранность, безопасность хранения и исключающих доступ к ним посторонних лиц, в запирающихся на замок сейфах или металлических шкафах, ящиках из высокопрочных материалов либо в деревянных ящиках, обитых железом.</text:p>
      <text:p text:style-name="Text_20_body">Ношение принадлежащего гражданского оружия (как охотничьего, так и оружия самообороны) осуществляется гражданами РФ во время охоты, проведения спортивных мероприятий, тренировочных и учебных стрельб (глава 12 Постановления Правительства №814 от 1998г.). не допускается ношение оружия в сумках, барсетках, а также хранение (даже временное) в «бардачках», карманов дверей и т.д. автомобилей.</text:p>
      <text:p text:style-name="Text_20_body">За нарушение правил хранения и ношения оружия владелец может быть привлечен к уголовной и административной ответственности.</text:p>
      <text:p text:style-name="Text_20_body"><text:line-break/></text:p>
      <text:p text:style-name="Text_20_body">Адрес страницы: <text:a xlink:type="simple" xlink:href="http://izmaylowo.mos.ru/your-safety/detail/6562365.html" office:name=""><text:span text:style-name="Definition">http://izmaylowo.mos.ru/your-safety/detail/656236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09:30Z</meta:creation-date>
    <dc:date>2023-09-19T21:09:30Z</dc:date>
  </office:meta>
</office:document-meta>
</file>