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есены-изменения-в-положение-о-государственных-наградах-рф"/>Внесены изменения в Положение о государственных наградах РФ<text:bookmark-end text:name="внесены-изменения-в-положение-о-государственных-наградах-рф"/></text:h>
      <text:p text:style-name="First_20_paragraph">13.09.2017</text:p>
      <text:p text:style-name="Text_20_body">Указом Президента Российской Федерации от 20 июня 2017 года № 273 внесены изменения в Положение о государственных наградах Российской Федерации, утвержденное Указом Президента Российской Федерации от 7 сентября 2010 года № 1099.</text:p>
      <text:p text:style-name="Text_20_body">а) пункт 47 изложено в следующей редакции:</text:p>
      <text:p text:style-name="Text_20_body">47. Государственные награды и документы к ним умерших награжденных лиц и лиц, награжденных посмертно, передаются (вручаются) для хранения супруге (супругу), отцу, матери, сыну, дочери, брату, сестре, дедушке, бабушке или одному из внуков награжденного лица (далее - члены семьи и иные близкие родственники).</text:p>
      <text:p text:style-name="Text_20_body">б) в пункте 50 абзац первый изложено в следующей редакции:</text:p>
      <text:p text:style-name="Text_20_body">50. В случае смерти награжденных лиц государственные награды и документы к ним хранятся у членов семьи и иных близких родственников. При отсутствии членов семьи и иных близких родственников государственные награды и документы к ним подлежат возврату в Администрацию Президента Российской Федерации.</text:p>
      <text:p text:style-name="Text_20_body">в) абзац второй пункта 53 изложено в следующей редакции:</text:p>
      <text:p text:style-name="Text_20_body">53. Лицо, которому были переданы (вручены) для хранения государственные награды и документы к ним и которое выезжает из Российской Федерации на постоянное место жительство, имеет право вывозить государственные награды по предъявлению документов, подтверждающих его право на указанные награды.</text:p>
      <text:p text:style-name="Text_20_body"><text:line-break/></text:p>
      <text:p text:style-name="Text_20_body">Адрес страницы: <text:a xlink:type="simple" xlink:href="http://izmaylowo.mos.ru/your-safety/detail/6854095.html" office:name=""><text:span text:style-name="Definition">http://izmaylowo.mos.ru/your-safety/detail/685409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4:14Z</meta:creation-date>
    <dc:date>2023-09-19T21:24:14Z</dc:date>
  </office:meta>
</office:document-meta>
</file>