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циальные-гарантии-трудовых-прав-инвалидов"/>Социальные гарантии трудовых прав инвалидов<text:bookmark-end text:name="социальные-гарантии-трудовых-прав-инвалидов"/></text:h>
      <text:p text:style-name="First_20_paragraph">18.12.2017</text:p>
      <text:p text:style-name="Text_20_body">Законодательством установлены дополнительные гарантии для работников-инвалидов, поскольку это особая категория работников, которым необходимы повышенные социально-трудовые гарантии.</text:p>
      <text:p text:style-name="Text_20_body">Дополнительные льготы при выполнении инвалидами трудовых обязанностей установлены Трудовым кодексом Российской Федерации и Федеральным законом от 24.11.1995г. №181-ФЗ «О социальной защите инвалидов в Российской Федерации».</text:p>
      <text:p text:style-name="Text_20_body">Статьей 92 Трудового кодекса РФ установлено, что для работников, являющихся инвалидами I или II группы, нормальная продолжительность рабочего времени сокращается на пять часов в неделю. Иными словами, недельная продолжительность рабочего времени инвалида составляет 35 часов.</text:p>
      <text:p text:style-name="Text_20_body">Сокращение нормальной продолжительности рабочего времени на пять часов в неделю направлено на социальную защиту лиц, имеющих нарушение здоровья со стойким расстройством функций организма, обусловленным заболеваниями, последствиями травм или дефектами.</text:p>
      <text:p text:style-name="Text_20_body">Трудовым кодексом РФ предусмотрен ряд ограничений в применении труда инвалидов:</text:p>
      <text:p text:style-name="Text_20_body">Статья 96 устанавливает, что инвалиды могут привлекаться к работе в ночное время только с их письменного согласия и при условии, если такая работа не запрещена им по состоянию здоровья в соответствии с медицинским заключением. При этом они должны быть в письменной форме ознакомлены со своим правом отказаться от работы в ночное время;</text:p>
      <text:p text:style-name="Text_20_body">Статья 99 определяет, что привлечение инвалидов к сверхурочным работам допускается с их письменного согласия и при условии, если такие работы не запрещены им по состоянию здоровья в соответствии с медицинским заключением. При этом инвалиды должны быть в письменной форме ознакомлены со своим правом отказаться от сверхурочных работ. Сверхурочные работы не должны превышать для каждого работника четырех часов в течение двух дней подряд и 120 часов в год. Работодатель обязан обеспечить точный учет сверхурочных работ, выполненных каждым работником;</text:p>
      <text:p text:style-name="Text_20_body">Привлечение инвалидов к работе в выходные и нерабочие праздничные дни допускается только в случае, если такая работа не запрещена им по медицинским показаниям. При этом инвалиды должны быть ознакомлены в письменной форме со своим правом отказаться от работы в выходной или нерабочий праздничный день. Привлечение этих работников к работе в выходные и нерабочие праздничные дни производится по письменному распоряжению работодателя.</text:p>
      <text:p text:style-name="Text_20_body">Работнику-инвалиду полагается ежегодный удлиненный оплачиваемый отпуск, продолжительностью 30 календарных дней (ст.23 Закона о социальной защите инвалидов). Также работникам-инвалидам положен отпуск без сохранения заработной платы в связи с семейными обстоятельствами и иными уважительными причинами до 60 календарных дней.</text:p>
      <text:p text:style-name="Text_20_body">Особо следует сказать о том, что ст.224 Трудового кодекса РФ обязывает работодателя создавать для инвалидов условия труда в соответствии с индивидуальной программой реабилитации.</text:p>
      <text:p text:style-name="Text_20_body">Работодатель обязан соблюдать установленные для отдельных категорий работников ограничения на привлечение их к выполнению тяжелых работ, работ с вредными и (или) опасными условиями труда, к выполнению работ в ночное время, а также к сверхурочным работам.</text:p>
      <text:p text:style-name="Text_20_body">Так, Санитарные правила «Гигиенические требования к условиям труда инвалидов», утвержденные Постановлением Главного государственного санитарного врача России от 18.05.2009 №30, устанавливают, в частности, условия труда, в которых работать инвалидам запрещается.</text:p>
      <text:p text:style-name="Text_20_body">Противопоказанными для трудоустройства инвалидов являются условия труда, характеризующиеся наличием вредных производственных факторов, превышающих гигиенические нормативы и оказывающих неблагоприятное воздействие на организм работающего и (или) его потомство, и условия труда, воздействие которых в течение рабочей смены (или ее части) создает угрозу для жизни, высокий риск возникновения тяжелых форм острых профессиональных поражений, а именно: физические факторы (шум, вибрация, температура воздуха, влажность и подвижность воздуха, электромагнитные излучения, статическое электричество, освещенность и др.), химические факторы (запыленность, загазованность воздуха рабочей зоны), биологические факторы (патогенные микроорганизмы и продукты их жизнедеятельности), физические, динамические и статические нагрузки при подъеме и перемещении, удержании тяжестей, работе в неудобных вынужденных позах, длительной ходьбе.</text:p>
      <text:p text:style-name="Text_20_body">Ряд гарантий работникам-инвалидам предусмотрен при расторжении трудового договора.</text:p>
      <text:p text:style-name="Text_20_body">При сокращении численности или штата работников преимущественное право на оставление на работе предоставляется работникам с более высокой производительностью труда и квалификацией.</text:p>
      <text:p text:style-name="Text_20_body">При равной производительности труда и квалификации предпочтение в оставлении на работе отдается работникам, получившим в период работы у данного работодателя трудовое увечье или профессиональное заболевание; инвалидам Великой Отечественной войны и инвалидам боевых действий по защите Отечества.</text:p>
      <text:p text:style-name="Text_20_body">Статьей 179 Трудового кодекса РФ предусмотрено право работодателей и коллектива предусматривать в коллективном договоре другие категории работников, пользующихся преимущественным правом на оставление на работе при равной производительности труда и квалификации.</text:p>
      <text:p text:style-name="Text_20_body">Обязанность о соблюдении трудовых прав инвалидов возложена на всех работодателей, в случае их нарушения прокурор вправе обратиться в суд с иском о восстановлении нарушенного права.</text:p>
      <text:p text:style-name="Text_20_body"><text:line-break/></text:p>
      <text:p text:style-name="Text_20_body">Адрес страницы: <text:a xlink:type="simple" xlink:href="http://izmaylowo.mos.ru/your-safety/detail/7043081.html" office:name=""><text:span text:style-name="Definition">http://izmaylowo.mos.ru/your-safety/detail/704308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23:06Z</meta:creation-date>
    <dc:date>2023-09-19T21:23:06Z</dc:date>
  </office:meta>
</office:document-meta>
</file>