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.-защита-трудовых-прав-граждан-работающих-без-трудового-договора"/>Прокурор Восточного административного округа города Москвы разъясняет. ЗАЩИТА ТРУДОВЫХ ПРАВ ГРАЖДАН, РАБОТАЮЩИХ БЕЗ ТРУДОВОГО ДОГОВОРА<text:bookmark-end text:name="прокурор-восточного-административного-округа-города-москвы-разъясняет.-защита-трудовых-прав-граждан-работающих-без-трудового-договора"/></text:h>
      <text:p text:style-name="First_20_paragraph">07.03.2018</text:p>
      <text:p text:style-name="Text_20_body"><text:a xlink:type="simple" xlink:href="http://bogorodskoe.mos.ru/your-safety/information-of-the-prosecutor-s-office/%D0%B1%D1%80%D0%BE%D1%88%D1%8E%D1%80%D0%B0%20%D0%BF%D0%BE%20%D1%82%D1%80%D1%83%D0%B4%D1%83%20%D0%B2%20%D0%B2%D0%B8%D0%B4%D0%B5%20%D0%B1%D1%83%D0%BA%D0%BB%D0%B5%D1%82%D0%B0%202.doc" office:name=""><text:span text:style-name="Definition">Буклет: «<text:span text:style-name="T1">ЗАЩИТА ТРУДОВЫХ ПРАВ ГРАЖДАН, РАБОТАЮЩИХ БЕЗ ТРУДОВОГО ДОГОВОРА»</text:span>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your-safety/detail/7187283.html" office:name=""><text:span text:style-name="Definition">http://izmaylowo.mos.ru/your-safety/detail/718728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23:04Z</meta:creation-date>
    <dc:date>2023-05-19T01:23:04Z</dc:date>
  </office:meta>
</office:document-meta>
</file>