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курор-разъясняет-какие-существуют-меры-воздействия-на-совершеннолетних-которые-склоняют-детей-к-употреблению-алкоголя"/>Прокурор разъясняет: Какие существуют меры воздействия на совершеннолетних, которые склоняют детей к употреблению алкоголя?<text:bookmark-end text:name="прокурор-разъясняет-какие-существуют-меры-воздействия-на-совершеннолетних-которые-склоняют-детей-к-употреблению-алкоголя"/></text:h>
      <text:p text:style-name="First_20_paragraph">18.03.2018</text:p>
      <text:p text:style-name="Text_20_body">Прокурор разъясняет: <text:span text:style-name="T1">Какие существуют меры воздействия на совершеннолетних, которые склоняют детей к употреблению алкоголя?</text:span></text:p>
      <text:p text:style-name="Text_20_body">В соответствии с законодательством Российской Федерации родители несовершеннолетних вправе обратиться с соответствующим заявлением в отдел полиции по месту совершения правонарушения с целью привлечения лица, вовлекаемого их ребенка в употребление алкогольной продукции, к административной ответственности. По результатам его рассмотрения в случае установления признаков состава административного правонарушения органами полиции составляется протокол об административном правонарушении.</text:p>
      <text:p text:style-name="Text_20_body">После чего все материалы проверки направляются в комиссию по делам несовершеннолетних и защите их прав для рассмотрения по существу, которой рассматривается вопрос о привлечении лица к административной ответственности по ч. 1 ст. 6.10 Кодекса Российской Федерации об административных правонарушениях. Согласно которой вовлечение несовершеннолетнего в употребление алкогольной и спиртосодержащей продукции влечет административное наказание в виде административного штрафа в размере от 1 500 до 3 000 рублей.</text:p>
      <text:p text:style-name="Text_20_body">В случае вовлечения несовершеннолетнего в систематическое употребление (распитие) алкогольной и спиртосодержащей продукции, совершенное лицом, достигшим восемнадцатилетнего возраста, отделом полиции проводится проверка по сообщению о преступлении, по результатам которой принимается решение о возбуждении уголовного дела по ч. 1 ст. 151 Уголовного кодекса Российской Федерации, либо об отказе в его возбуждении.</text:p>
      <text:p text:style-name="Text_20_body">За совершение данного преступления названной статьей установлено наказание в виде обязательных работ на срок до 480 часов или исправительных работ на срок от 1 года до 2 лет, либо ареста на срок от 3 до 6 месяцев или лишения свободы на срок до 4 лет.</text:p>
      <text:p text:style-name="Text_20_body"><text:line-break/></text:p>
      <text:p text:style-name="Text_20_body">Адрес страницы: <text:a xlink:type="simple" xlink:href="http://izmaylowo.mos.ru/your-safety/detail/7203833.html" office:name=""><text:span text:style-name="Definition">http://izmaylowo.mos.ru/your-safety/detail/7203833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8T09:54:26Z</meta:creation-date>
    <dc:date>2023-08-08T09:54:26Z</dc:date>
  </office:meta>
</office:document-meta>
</file>