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дпс-гибдд-увд-по-вао-напоминает-мотоциклистам-велосипедистам-и-роллерам-о-соблюдении-правил-дорожного-движения"/>ОБ ДПС ГИБДД УВД по ВАО напоминает мотоциклистам, велосипедистам и роллерам о соблюдении Правил дорожного движения<text:bookmark-end text:name="об-дпс-гибдд-увд-по-вао-напоминает-мотоциклистам-велосипедистам-и-роллерам-о-соблюдении-правил-дорожного-движения"/></text:h>
      <text:p text:style-name="First_20_paragraph">27.04.2018</text:p>
      <text:p text:style-name="Text_20_body">На дорогах Москвы в теплую весеннюю погоду появляются мотоциклисты, скутеристы, велосипедисты.</text:p>
      <text:p text:style-name="Text_20_body">Попутный ветер, зашкаливающий адреналин, жажда скорости и самовыражение нередко перевешивают банальное, но жизненно необходимое соблюдение Правил дорожного движения. Водители и пассажиры вело-мототехники становятся наиболее уязвимыми участниками дорожного движения. И так, за вело-мото сезон прошлого года в ДТП на территории ВАО получили травмы один велосипедист и 55 мотоциклистов. Четверо водителей мотоциклов погибли.</text:p>
      <text:p text:style-name="Text_20_body">Госавтоинспекция УВД по Восточному округу Москвы обращает внимание жителей ВАО, намеревающихся открыть мото-вело сезон: повторите требования Правила дорожного движения и используйте средства индивидуальной защиты в зависимости от выбранного вами транспорта.</text:p>
      <text:p text:style-name="Text_20_body">Обращаем особое внимание родителей: прежде чем купить ребенку скутер, мотоцикл, велосипед, ролики или гироскутер, изучите с несовершеннолетними требования Правил дорожного движения, предъявляемые к управлению тем транспортным средством, которое вы собираетесь приобрести.</text:p>
      <text:p text:style-name="Text_20_body"><text:span text:style-name="T1">Госавтоинспекция напоминает:</text:span></text:p>
      <text:p text:style-name="Text_20_body">- движение велосипедистов в возрасте старше 14 лет должно осуществляться по велосипедной, велопешеходной дорожкам или полосе для велосипедистов;</text:p>
      <text:p text:style-name="Text_20_body">Допускается движение велосипедистов в возрасте старше 14 лет:</text:p>
      <text:p text:style-name="Text_20_body">по правому краю проезжей части,- если отсутствуют велосипедная и велопешеходная дорожки, полоса для велосипедистов либо отсутствует возможность двигаться по ним.</text:p>
      <text:p text:style-name="Text_20_body">По тротуару или пешеходной дорожке - в следующих случаях:</text:p>
      <text:p text:style-name="Text_20_body">Движение велосипедистов в возрасте от 7 до 14 лет должно осуществляться только по тротуарам, пешеходным, велосипедным и велопешеходным дорожкам, а также в пределах пешеходных зон.</text:p>
      <text:p text:style-name="Text_20_body">При движении велосипедистов по правому краю проезжей части в случаях, предусмотренных настоящими Правилами, велосипедисты должны двигаться только в один ряд.</text:p>
      <text:p text:style-name="Text_20_body">При движении в темное время суток или в условиях недостаточной видимости велосипедистам необходимо иметь при себе предметы со световозвращающими элементами и обеспечивать видимость этих предметов водителями других транспортных средств.</text:p>
      <text:p text:style-name="Text_20_body"><text:span text:style-name="T1">Велосипедистам запрещено:</text:span></text:p>
      <text:p text:style-name="Text_20_body">1. Управлять велосипедом, не держась за руль хотя бы одной рукой (за исключением показа сигналов поворота или остановки).</text:p>
      <text:p text:style-name="Text_20_body">2. Перевозить груз, который выступает более чем на 0,5 м по длине или ширине за габариты, или груз, мешающий управлению.</text:p>
      <text:p text:style-name="Text_20_body">3. Перевозить пассажиров, если это не предусмотрено конструкцией транспортного средства.</text:p>
      <text:p text:style-name="Text_20_body">4. Перевозить детей до 7 лет при отсутствии специально оборудованных для них мест.</text:p>
      <text:p text:style-name="Text_20_body">5. Поворачивать налево или разворачиваться на дорогах с трамвайным движением и на дорогах, имеющих более одной полосы для движения в данном направлении.</text:p>
      <text:p text:style-name="Text_20_body">6. Пересекать дорогу по пешеходным переходам на велосипеде.</text:p>
      <text:p text:style-name="Text_20_body"><text:span text:style-name="T1">Напоминаем роллерам:</text:span> что вы также являетесь участниками дорожного движения, и обязаны соблюдать Правила. Обязательно подбирайте ролики по размеру и стилю катания.</text:p>
      <text:p text:style-name="Text_20_body">Проверьте исправность роликовых коньков: оси должны быть плотно закручены, тормозная колодка и колеса не изношены. Надежно закрепляйте роликовые коньки на ногах, используя все имеющиеся виды крепления (шнуровка, пяточный ремень, бакля). Перед катанием (для предохранения от травм) роллер обязан надеть экипировку - наколенники, налокотники, накладки на запястья, шлем.</text:p>
      <text:p text:style-name="Text_20_body"><text:span text:style-name="T1">Будьте вежливы и внимательны к другим участникам дорожного движения.</text:span></text:p>
      <text:p text:style-name="Text_20_body">Мотоциклистам напоминаем о соблюдении ПДД скоростного режима, дистанции, требований дорожных знаков и использовании мотоциклетного шлема с прочно зафиксированной застежкой.</text:p>
      <text:p text:style-name="Text_20_body">Пресс-служба УВД по ВАО</text:p>
      <text:p text:style-name="Text_20_body"><text:line-break/></text:p>
      <text:p text:style-name="Text_20_body">Адрес страницы: <text:a xlink:type="simple" xlink:href="http://izmaylowo.mos.ru/your-safety/detail/7297208.html" office:name=""><text:span text:style-name="Definition">http://izmaylowo.mos.ru/your-safety/detail/729720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2:27:08Z</meta:creation-date>
    <dc:date>2023-09-19T22:27:08Z</dc:date>
  </office:meta>
</office:document-meta>
</file>