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госавтоинспекции-увд-по-вао-поздравили-ветеранов-с-днем-победы"/>Сотрудники Госавтоинспекции УВД по ВАО поздравили ветеранов с Днем Победы<text:bookmark-end text:name="сотрудники-госавтоинспекции-увд-по-вао-поздравили-ветеранов-с-днем-победы"/></text:h>
      <text:p text:style-name="First_20_paragraph">08.05.2018</text:p>
      <text:p text:style-name="Text_20_body"><text:span text:style-name="T1">«Инспекторы группы службы ОБ ДПС ГИБДД УВД по ВАО ГУ МВД России по г. Москве и председатель Совета ветеранов ГИБДД УВД по ВАО Виктор Серегин посетили по месту жительства ветеранов органов внутренних дел, участников Великой Отечественной войны Илью Никоноровича Стрельцова, Михаила Васильевича Козина и Владимира Егоровича Панова и поздравили с Днем Победы», - сообщила начальник ОССМИ УВД по ВАО ГУ МВД России по г. Москве майор внутренней службы Татьяна Дугина.</text:span></text:p>
      <text:p text:style-name="Text_20_body">Ветераны были рады гостям. Сотрудники УВД по ВАО пожелали каждому из них крепкого здоровья и бодрости духа.</text:p>
      <text:p text:style-name="Text_20_body">Виктор Серегин поздравил ветеранов и отметил, что по всем проблемным вопросам они всегда могут обратиться в Совет ветеранов ГИБДД УВД по ВАО, где им обязательно помогут.</text:p>
      <text:p text:style-name="Text_20_body">После теплых поздравлений сотрудники УВД по ВАО вручили ветеранам памятные подарки.</text:p>
      <text:p text:style-name="Text_20_body"><text:line-break/></text:p>
      <text:p text:style-name="Text_20_body">Адрес страницы: <text:a xlink:type="simple" xlink:href="http://izmaylowo.mos.ru/your-safety/detail/7313789.html" office:name=""><text:span text:style-name="Definition">http://izmaylowo.mos.ru/your-safety/detail/731378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2:27:07Z</meta:creation-date>
    <dc:date>2023-09-19T22:27:07Z</dc:date>
  </office:meta>
</office:document-meta>
</file>