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style="italic" fo:font-weight="bold" style:font-style-asian="italic" style:font-style-complex="italic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</office:automatic-styles>
  <office:body>
    <office:text>
      <text:h text:style-name="Heading_20_3" text:outline-level="3"><text:bookmark-start text:name="сотрудники-гибдд-увд-по-вао-проводят-профилактическую-операцию-внимание-дети"/>Сотрудники ГИБДД УВД по ВАО проводят профилактическую операцию «Внимание, дети!»<text:bookmark-end text:name="сотрудники-гибдд-увд-по-вао-проводят-профилактическую-операцию-внимание-дети"/></text:h>
      <text:p text:style-name="First_20_paragraph">11.05.2018</text:p>
      <text:p text:style-name="Text_20_body">«В период с 10 по 13 мая на территории Восточного округа инспекторы ГИБДД УВД по ВАО проводят профилактическое мероприятие», - сообщила начальник ОССМИ УВД по ВАО ГУ МВД России по г. Москве майор внутренней службы Татьяна Дугина.</text:p>
      <text:p text:style-name="Text_20_body">В целях снижения аварийности на территории округа, снижения детского дорожно-транспортного травматизма и повышения эффективности профилактической работы среди пешеходов в период с 10 по 13 мая сотрудники Отдельного батальона ДПС ГИБДД УВД по Восточному округу Москвы проводят профилактическую операцию «Внимание, дети!».</text:p>
      <text:p text:style-name="Text_20_body"><text:span text:style-name="T1">Уважаемые водители!</text:span></text:p>
      <text:list text:style-name="L1">
        <text:list-item>
          <text:p text:style-name="P1">Учитывайте дорожные условия!</text:p>
        </text:list-item>
        <text:list-item>
          <text:p text:style-name="P1">Снижайте скорость во дворовых территориях и при подъезде к пешеходным переходам!</text:p>
        </text:list-item>
        <text:list-item>
          <text:p text:style-name="P1">Будьте <text:span text:style-name="T2">ВНИМАТЕЛЬНЫ</text:span> в местах обозначенным дорожным знаком <text:span text:style-name="T2">«Дети»</text:span>.</text:p>
        </text:list-item>
        <text:list-item>
          <text:p text:style-name="P1">Увидев на проезжей части юного пешехода, будьте <text:span text:style-name="T2">ОСТОРОЖНЫ</text:span>.</text:p>
        </text:list-item>
        <text:list-item>
          <text:p text:style-name="P1">При перевозке детей пользуйтесь детским удерживающими устройствами, строго соблюдайте правила дорожного движения.</text:p>
        </text:list-item>
        <text:list-item>
          <text:p text:style-name="P1"><text:span text:style-name="T2">Помните</text:span> – жизнь и здоровье <text:span text:style-name="T2">РЕБЕНКА</text:span> в Ваших руках.</text:p>
        </text:list-item>
      </text:list>
      <text:p text:style-name="First_20_paragraph"><text:span text:style-name="T1">Уважаемые родители!</text:span></text:p>
      <text:list text:style-name="L2">
        <text:list-item>
          <text:p text:style-name="P2">Учите ДЕТЕЙ правильно вести себя на дороге!</text:p>
        </text:list-item>
        <text:list-item>
          <text:p text:style-name="P2">Находясь с ребенком на проезжей части, крепко держите его за руку.</text:p>
        </text:list-item>
        <text:list-item>
          <text:p text:style-name="P2">Переходите дорогу только по пешеходным переходам, а при их отсутствии – на перекрестках по линии тротуаров или обочин, убедившись в том, что автомобили остановились, и водители вас пропускают.</text:p>
        </text:list-item>
        <text:list-item>
          <text:p text:style-name="P2">Объясните детям, что играть и выбегать на проезжую часть ОПАСНО!</text:p>
        </text:list-item>
        <text:list-item>
          <text:p text:style-name="P2">Покажите на собственной примере, как правильно вести себя на дороге.</text:p>
        </text:list-item>
      </text:list>
      <text:p text:style-name="First_20_paragraph">Уважаемые участники дорожного движения!</text:p>
      <text:p text:style-name="Text_20_body">Помните, взаимное уважение участников дорожного движения друг к другу, поможет избежать дорожно-транспортных происшествий и их тяжких последствий.</text:p>
      <text:p text:style-name="Text_20_body"><text:line-break/></text:p>
      <text:p text:style-name="Text_20_body">Адрес страницы: <text:a xlink:type="simple" xlink:href="http://izmaylowo.mos.ru/your-safety/detail/7320353.html" office:name=""><text:span text:style-name="Definition">http://izmaylowo.mos.ru/your-safety/detail/732035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2:27:03Z</meta:creation-date>
    <dc:date>2023-09-19T22:27:03Z</dc:date>
  </office:meta>
</office:document-meta>
</file>