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увд-по-вао-провели-профилактические-беседы-с-учениками-столичных-школ"/>Сотрудники УВД по ВАО провели профилактические беседы с учениками столичных школ<text:bookmark-end text:name="сотрудники-увд-по-вао-провели-профилактические-беседы-с-учениками-столичных-школ"/></text:h>
      <text:p text:style-name="First_20_paragraph">21.05.2018</text:p>
      <text:p text:style-name="Text_20_body"><text:span text:style-name="T1">«Инспектор Отделения по делам несовершеннолетних ОМВД России по району Измайлово капитан полиции Елена Дмитриенко, инспектор ОДН ОМВД России по району Преображенское лейтенант полиции Игорь Захаров и инспектор Отдельного батальона ГИБДД УВД по ВАО старший лейтенант полиции Игорь Крючков провели уроки безопасности в школах № 1505 и № 1290», - сообщила начальник ОССМИ УВД по ВАО ГУ МВД России по г. Москве майор внутренней службы Татьяна Дугина.</text:span></text:p>
      <text:p text:style-name="Text_20_body">В рамках мероприятий Елена Дмитриенко и Игорь Захаров рассказали детям о том, как следует себя вести в общественных местах. Особое внимание было уделено теме поведения на улице в темное время суток, а также при возникновении конфликтных ситуаций и их мирному решению.</text:p>
      <text:p text:style-name="Text_20_body">Игорь Крючков напомнил ученикам о Правилах дорожного движения при пересечении автомобильных дорог, а также о мерах предосторожности на дорогах в темное время суток. Также сотрудники полиции рассказали об административной ответственности, предусмотренной за мелкое хулиганство, и о видах наказания за совершение проступка.</text:p>
      <text:p text:style-name="Text_20_body">После урока дети еще долго не отпускали инспекторов: каждый хотел успеть задать свой вопрос. Многие интересовались службой в полиции. На прощание полицейские пожелали детям успешно закончить учебный год и хорошо отдохнуть летом.</text:p>
      <text:p text:style-name="Text_20_body"><text:line-break/></text:p>
      <text:p text:style-name="Text_20_body">Адрес страницы: <text:a xlink:type="simple" xlink:href="http://izmaylowo.mos.ru/your-safety/detail/7339897.html" office:name=""><text:span text:style-name="Definition">http://izmaylowo.mos.ru/your-safety/detail/733989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27:00Z</meta:creation-date>
    <dc:date>2023-09-19T22:27:00Z</dc:date>
  </office:meta>
</office:document-meta>
</file>