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разъясняет-что-такое-взятка"/>Прокуратура разъясняет: Что такое взятка?<text:bookmark-end text:name="прокуратура-разъясняет-что-такое-взятка"/></text:h>
      <text:p text:style-name="First_20_paragraph">26.06.2018</text:p>
      <text:p text:style-name="Text_20_body">Измайловская межрайонная прокуратура г. Москвы разъясняет, что "взятка" законодатель не дает. В энциклопедическом словаре взятка определяется как принимаемые должностным лицом материальные ценности (предметы, деньги, услуги, иная имущественная выгода) за действие либо бездействие в интересах взяткодателя, которое это лицо не могло или не должно было совершить в силу своего служебного положения. Исходя из положений <text:a xlink:type="simple" xlink:href="consultantplus://offline/ref=5567950B5DAFC797AD988C75A5539CE61EBD667C5D02E41B66B2BE6C78471F89799BCF9BC75DR7F8N" office:name=""><text:span text:style-name="Definition">УК</text:span></text:a> РФ взятка может предоставляться в виде денег, ценных бумаг, иного имущества или выгод имущественного характера. На практике это бывают:</text:p>
      <text:p text:style-name="Text_20_body">1. Предметы - деньги, в том числе валюта, банковские чеки и ценные бумаги, изделия из драгоценных металлов и камней, машины, бытовая техника, квартиры, дачи, гаражи, земельные участки и иная недвижимость.</text:p>
      <text:p text:style-name="Text_20_body">2. Услуги имущественного характера - лечение, ремонтные и строительные работы, санаторные и туристические путевки, поездки за границу, оплата других расходов.</text:p>
      <text:p text:style-name="Text_20_body">Взятка может быть предоставлена в завуалированной форме, например, как банковская ссуда в долг или под видом погашения несуществующего долга, оплата товаров по заниженной цене, покупка товаров по завышенной цене, заключение фиктивных трудовых договоров с выплатой зарплаты, льготный кредит, завышенные гонорары за лекции, статьи, уменьшение арендной платы и т.д.</text:p>
      <text:p text:style-name="Text_20_body">В некоторых случаях взяткой будет считаться и подарок.</text:p>
      <text:p text:style-name="Text_20_body">Основным отличием подарка от взятки является его безвозмездность. Взятка же дается за конкретное действие (бездействие) по службе или за общее благоприятствование в пользу дающего или представляемых им лиц. То есть должна иметься связь между действием и взяткой. При этом не имеет значения, что произошло в первую очередь - получение взятки или действие, главное, чтобы до совершения действия между лицами была договоренность.</text:p>
      <text:p text:style-name="Text_20_body">Согласно нормам законодательства взяточничество включает в себя получение взятки, дачу взятки и посредничество во взяточничестве. Эти деяния являются тяжкими преступлениями, за которые предусмотрена уголовная ответственность.</text:p>
      <text:p text:style-name="Text_20_body">Уголовным кодексом предусмотрены следующие виды преступлений, связанные с взяткой:</text:p>
      <text:p text:style-name="Text_20_body">- получение взятки <text:a xlink:type="simple" xlink:href="consultantplus://offline/ref=5567950B5DAFC797AD988C75A5539CE61EBD667C5D02E41B66B2BE6C78471F89799BCF9BC75DR7F8N" office:name=""><text:span text:style-name="Definition">(ст. 290)</text:span></text:a>;</text:p>
      <text:p text:style-name="Text_20_body">- дача взятки <text:a xlink:type="simple" xlink:href="consultantplus://offline/ref=5567950B5DAFC797AD988C75A5539CE61EBD667C5D02E41B66B2BE6C78471F89799BCF9BC75FR7FEN" office:name=""><text:span text:style-name="Definition">(ст. 291)</text:span></text:a>;</text:p>
      <text:p text:style-name="Text_20_body">- коммерческий подкуп <text:a xlink:type="simple" xlink:href="consultantplus://offline/ref=5567950B5DAFC797AD988C75A5539CE61EBD667C5D02E41B66B2BE6C78471F89799BCF98CE51R7FAN" office:name=""><text:span text:style-name="Definition">(ст. 204)</text:span></text:a>.</text:p>
      <text:p text:style-name="Text_20_body">Согласно <text:a xlink:type="simple" xlink:href="consultantplus://offline/ref=5567950B5DAFC797AD988C75A5539CE61DB9667D5C0CE41B66B2BE6C78471F89799BCF98C7587C8DR1F5N" office:name=""><text:span text:style-name="Definition">Постановлению</text:span></text:a> Пленума ВС РФ от 09.07.2013 № 24 "О судебной практике по делам о взяточничестве и об иных коррупционных преступлениях" (далее - Постановление № 24) ответственность за получение взятки наступает:</text:p>
      <text:p text:style-name="Text_20_body">1. За совершение должностным лицом входящих в его служебные полномочия действий (бездействие) в пользу взяткодателя или представляемых им лиц. При этом под таким действиями (бездействием) понимаются действия (бездействие), которые должностное лицо имеет право и (или) обязано совершить в пределах его служебной компетенции (например, сокращение установленных законом сроков рассмотрения обращения взяткодателя, ускорение принятия должностным лицом соответствующего решения, выбор должностным лицом в пределах своей компетенции или установленного законом усмотрения наиболее благоприятного для взяткодателя или представляемых им лиц решения).</text:p>
      <text:p text:style-name="Text_20_body">2. За способствование должностным лицом в силу своего должностного положения совершению указанных действий (бездействию), которое выражается в использовании взяткополучателем авторитета и иных возможностей занимаемой должности для оказания воздействия на других должностных лиц в целях совершения ими указанных действий (бездействия) по службе. Такое воздействие заключается в склонении другого должностного лица к совершению соответствующих действий (бездействию) путем уговоров, обещаний, принуждения и др.</text:p>
      <text:p text:style-name="Text_20_body">3. За общее покровительство или попустительство по службе. Общее покровительство по службе может проявляться, в частности, в необоснованном назначении подчиненного, в том числе в нарушение установленного порядка, на более высокую должность, во включении его в списки лиц, представляемых к поощрительным выплатам.</text:p>
      <text:p text:style-name="Text_20_body">К попустительству по службе относится, например, согласие должностного лица контролирующего органа не применять входящие в его полномочия меры ответственности в случае выявления совершенного взяткодателем нарушения.</text:p>
      <text:p text:style-name="Text_20_body">При этом подобные действия (бездействие) могут быть совершены в пользу как подчиненных, так и иных лиц, на которых распространяются надзорные, контрольные или иные функции представителя власти, его организационно-распорядительные функции.</text:p>
      <text:p text:style-name="Text_20_body">4. За совершение должностным лицом незаконных действий (бездействие), которые совершены этим лицом с использованием служебных полномочий, однако в отсутствие предусмотренных законом оснований или условий для их реализации; относятся к полномочиям другого должностного лица; совершаются этим лицом единолично, однако могли быть осуществлены только коллегиально либо по согласованию с другим должностным лицом или органом; состоят в неисполнении служебных обязанностей; никто и ни при каких обстоятельствах не вправе совершать. Например, принятие незаконного решения на основании заведомо подложных документов, внесение в документы сведений, не соответствующих действительности.</text:p>
      <text:p text:style-name="Text_20_body">В <text:a xlink:type="simple" xlink:href="consultantplus://offline/ref=5567950B5DAFC797AD988C75A5539CE61DB9667D5C0CE41B66B2BE6C78471F89799BCF98C7587C88R1F6N" office:name=""><text:span text:style-name="Definition">Постановлении</text:span></text:a> № 24 определено и такое понятие, как вымогательство взятки, под которым понимается не только требование должностного лица или лица, выполняющего управленческие функции, дать взятку, но и заведомое создание условий, при которых лицо вынуждено передать указанные предметы с целью предотвращения вредных последствий для своих правоохраняемых интересов (например, умышленное нарушение установленных законом сроков рассмотрения обращений граждан).</text:p>
      <text:p text:style-name="Text_20_body">Получение служащим взятки является коррупционным правонарушением и неразрывно связано с таким понятием, как конфликт интересов. В силу <text:a xlink:type="simple" xlink:href="consultantplus://offline/ref=5567950B5DAFC797AD988C75A5539CE61EBD67715C02E41B66B2BE6C78471F89799BCF98C5R5FAN" office:name=""><text:span text:style-name="Definition">ст. 10</text:span></text:a> Федерального закона от 25.12.2008 № 273-ФЗ "О противодействии коррупции" (далее - Закон № 273-ФЗ) под конфликтом интересов понимается ситуация, при которой личная заинтересованность (прямая или косвенная) лица, замещающего должность, замещение которой предусматривает обязанность принимать меры по предотвращению и урегулированию конфликта интересов, влияет или может повлиять на надлежащее, объективное и беспристрастное исполнение им должностных (служебных) обязанностей (осуществление полномочий).</text:p>
      <text:p text:style-name="Text_20_body">Под личной заинтересованностью служащего понимается возможность получения им или членами его семьи и родственниками доходов в виде денег, иного имущества, в том числе имущественных прав, услуг имущественного характера, результатов выполненных работ или каких-либо выгод (преимуществ).</text:p>
      <text:p text:style-name="Text_20_body">Для государственных и муниципальных служащих установлена обязанность принимать меры по предотвращению и урегулированию конфликта интересов.</text:p>
      <text:p text:style-name="Text_20_body">И первое, что должен сделать служащий, - это уведомить в порядке, определенном представителем нанимателя (работодателем) в соответствии с нормативными правовыми актами РФ, о возникшем конфликте интересов или о возможности его возникновения, как только узнает об этом.</text:p>
      <text:p text:style-name="Text_20_body">Принять меры по предотвращению или урегулированию конфликта интересов обязан и представитель нанимателя (работодателя), если ему стало известно о возникновении у служащего личной заинтересованности, которая приводит или может привести к конфликту интересов.</text:p>
      <text:p text:style-name="Text_20_body">Предотвращение или урегулирование конфликта интересов может состоять в изменении должностного или служебного положения служащего, вплоть до его отстранения от исполнения должностных (служебных) обязанностей в установленном порядке, и (или) в отказе его от выгоды, явившейся причиной конфликта.</text:p>
      <text:p text:style-name="Text_20_body">Осуществляется предотвращение и урегулирование конфликта интересов и путем отвода или самоотвода служащего (<text:a xlink:type="simple" xlink:href="consultantplus://offline/ref=5567950B5DAFC797AD988C75A5539CE61EBD67715C02E41B66B2BE6C78471F89799BCF98C5R5FDN" office:name=""><text:span text:style-name="Definition">ст. 11</text:span></text:a> Закона № 273-ФЗ).</text:p>
      <text:p text:style-name="Text_20_body">В государственных и муниципальных учреждениях, как правило, существуют инструкции или памятки, как вести себя служащему для того, чтобы в первую очередь обезопасить себя от провокации взятки, и какие действия предпринимать, если взятку предложили.</text:p>
      <text:p text:style-name="Text_20_body">Так, при предложении взятки служащим рекомендуется:</text:p>
      <text:p text:style-name="Text_20_body">- вести себя крайне осторожно, вежливо, без заискивания, не допуская опрометчивых высказываний, которые могли бы трактоваться взяткодателем либо как готовность, либо как категорический отказ принять взятку;</text:p>
      <text:p text:style-name="Text_20_body">- внимательно выслушать и точно запомнить предложенные условия (размеры сумм, наименование товаров и характер услуг, сроки и способы передачи взятки, форма коммерческого подкупа, последовательность решения вопросов);</text:p>
      <text:p text:style-name="Text_20_body">- не брать инициативу в разговоре на себя, больше "работать на прием", позволять потенциальному взяткодателю "выговориться", сообщать как можно больше информации;</text:p>
      <text:p text:style-name="Text_20_body">- доложить о данном факте служебной запиской руководителю органа;</text:p>
      <text:p text:style-name="Text_20_body">- обратиться с письменным или устным сообщением о готовящемся преступлении в правоохранительные органы.</text:p>
      <text:p text:style-name="Text_20_body">В целях недопущения конфликта интересов служащим рекомендуется:</text:p>
      <text:p text:style-name="Text_20_body">- внимательно относиться к любой возможности такого конфликта;</text:p>
      <text:p text:style-name="Text_20_body">- принимать меры по его предотвращению;</text:p>
      <text:p text:style-name="Text_20_body">- сообщать непосредственному руководителю о любом реальном или потенциальном конфликте интересов;</text:p>
      <text:p text:style-name="Text_20_body">- принимать меры по преодолению возникшего конфликта интересов самостоятельно или по согласованию с руководителем;</text:p>
      <text:p text:style-name="Text_20_body">- подчиняться решению руководителя по предотвращению или преодолению такого конфликта.</text:p>
      <text:p text:style-name="Text_20_body">Непринятие служащим мер по предотвращению или урегулированию конфликта интересов является правонарушением, влекущим увольнение со службы (<text:a xlink:type="simple" xlink:href="consultantplus://offline/ref=5567950B5DAFC797AD988C75A5539CE61EBD65785F01E41B66B2BE6C78471F89799BCF9BRCF6N" office:name=""><text:span text:style-name="Definition">ч. 2.3 ст. 14.1</text:span></text:a> Федерального закона от 02.03.2007 № 25-ФЗ "О муниципальной службе в Российской Федерации" (далее - Закон № 25-ФЗ), <text:a xlink:type="simple" xlink:href="consultantplus://offline/ref=5567950B5DAFC797AD988C75A5539CE61EBD67715D0CE41B66B2BE6C78471F89799BCF9ARCFFN" office:name=""><text:span text:style-name="Definition">ч. 3.2 ст. 19</text:span></text:a> Федерального закона от 27.07.2004 № 79-ФЗ "О государственной гражданской службе Российской Федерации" (далее - Закон № 79-ФЗ)).</text:p>
      <text:p text:style-name="Text_20_body">Говоря об увольнении за получение взятки, следует отметить, что здесь есть два варианта.</text:p>
      <text:p text:style-name="Text_20_body">Первый: служащего привлекли к уголовной ответственности, исключающей замещение данной должности. В этом случае на основании приговора суда, вступившего в законную силу, гражданский служащий увольняется в связи с обстоятельствами, не зависящими от воли сторон, - по <text:a xlink:type="simple" xlink:href="consultantplus://offline/ref=5567950B5DAFC797AD988C75A5539CE61EBD67715D0CE41B66B2BE6C78471F89799BCF98C6R5FDN" office:name=""><text:span text:style-name="Definition">п. 1 ч. 2 ст. 39</text:span></text:a> Закона № 79-ФЗ из-за осуждения к наказанию, исключающему возможность замещения должности гражданской службы, по приговору суда, вступившему в законную силу, а муниципальный служащий - по аналогичному основанию, предусмотренному <text:a xlink:type="simple" xlink:href="consultantplus://offline/ref=5567950B5DAFC797AD988C75A5539CE61EBC62795E0DE41B66B2BE6C78471F89799BCF98C7587A8ER1F3N" office:name=""><text:span text:style-name="Definition">п. 4 ч. 1 ст. 83</text:span></text:a> ТК РФ.</text:p>
      <text:p text:style-name="Text_20_body">Второй: в действиях (бездействии) служащего не было состава уголовного преступления, но работодатель усмотрел в них состав коррупционного правонарушения. В этом случае увольнение осуществляется по инициативе работодателя и по другому основанию. Тогда предшествовать увольнению должен</text:p>
      <text:p text:style-name="Text_20_body">Если служащий получил в связи с должностным положением или в связи с исполнением должностных обязанностей вознаграждение от физических и юридических лиц (подарки, денежное вознаграждение, ссуды, услуги, оплату развлечений, отдыха, транспортных расходов и иные вознаграждения), то он также может быть уволен, но основанием увольнения в этих случаях для муниципальных служащих будет <text:a xlink:type="simple" xlink:href="consultantplus://offline/ref=5567950B5DAFC797AD988C75A5539CE61EBD65785F01E41B66B2BE6C78471F89799BCF9BRCFEN" office:name=""><text:span text:style-name="Definition">п. 3 ч. 1 ст. 19</text:span></text:a> Закона № 25-ФЗ за несоблюдение ограничений и запретов, связанных с муниципальной службой.</text:p>
      <text:p text:style-name="Text_20_body">Для гражданских служащих основанием увольнения за несоблюдение ограничений и запретов тоже будет <text:a xlink:type="simple" xlink:href="consultantplus://offline/ref=5567950B5DAFC797AD988C75A5539CE61EBD67715D0CE41B66B2BE6C78471F89799BCF98C7R5FBN" office:name=""><text:span text:style-name="Definition">п. 1.1 ч. 1 ст. 37</text:span></text:a> Закона № 79-ФЗ.</text:p>
      <text:p text:style-name="Text_20_body"><text:line-break/></text:p>
      <text:p text:style-name="Text_20_body">Адрес страницы: <text:a xlink:type="simple" xlink:href="http://izmaylowo.mos.ru/your-safety/detail/7415102.html" office:name=""><text:span text:style-name="Definition">http://izmaylowo.mos.ru/your-safety/detail/741510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2:48Z</meta:creation-date>
    <dc:date>2023-09-19T21:22:48Z</dc:date>
  </office:meta>
</office:document-meta>
</file>