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в-районе-измайлово-началась-призывная-кампания"/>В районе Измайлово началась призывная кампания<text:bookmark-end text:name="в-районе-измайлово-началась-призывная-кампания"/></text:h>
      <text:p text:style-name="First_20_paragraph">11.10.2018</text:p>
      <text:p text:style-name="Text_20_body">В соответствии с Указом Президента России и действующим законодательством в Москве началась осенняя призывная кампания. Призыв граждан на военную службу будет проходить с 1 октября по 31 декабря текущего года.</text:p>
      <text:p text:style-name="Text_20_body">В районе Измайлово создана и приступила к работе Призывная комиссия, председателем которой является глава муниципального округа Измайлово Гожин Виктор Васильевич. В состав комиссии так же вошли представители военного комиссариата, районной управы и отдела полиции, администрации муниципального округа, учреждений образования и здравоохранения, центра занятости населения.</text:p>
      <text:p text:style-name="Text_20_body">Каждого призывника, прибывшего на мероприятия, связанные с призывом на военную службу, Призывная Комиссия района Измайлово рассматривает персонально: изучает его образование, полученную специальность, семейное положение, увлечения и наклонности, спортивные достижения, наличие военно-учетной специальности (в том числе водительское удостоверение категории «С») и еще ряд показателей. Учитывая эти показатели и его степень годности по состоянию здоровья, принимает решение о призыве на военную службу. При этом во внимание берётся и пожелания призывника, в каком виде и роде войск он сам хотел бы проходить военную службу.</text:p>
      <text:p text:style-name="Text_20_body">Также, по решению Призывной Комиссии, молодые люди получают отсрочку от призыва, освобождение от военной службы и зачисляются в запас.</text:p>
      <text:p text:style-name="Text_20_body">Согласно ст. 24 Федерального закона от 28.03.1998 № 53-ФЗ «О воинской обязанности и военной службе» на отсрочку имеют право граждане:</text:p>
      <text:p text:style-name="Text_20_body">- признанные временно не годными к военной службе по состоянию здоровья (срок отсрочки до одного года);</text:p>
      <text:p text:style-name="Text_20_body">- занятые регулярным уходом за родственниками. Обязательно наличие заключения комиссии, доказывающей, что родственник нуждается в постоянной опеке и не состоит на обеспечении государства;</text:p>
      <text:p text:style-name="Text_20_body">- являющиеся опекуном брата или сестры, которые не достигли совершеннолетия и не находятся на полном государственном обеспечении. Следует иметь документы, доказывающие, что нет иных лиц, обязанных по закону воспитывать несовершеннолетних родственников;</text:p>
      <text:p text:style-name="Text_20_body">- воспитывающие ребенка без матери;</text:p>
      <text:p text:style-name="Text_20_body">- имеющие двух и более детей;</text:p>
      <text:p text:style-name="Text_20_body">- родитель ребенка-инвалида возрастом до трех лет;</text:p>
      <text:p text:style-name="Text_20_body">- имеющие ребенка и жену срок беременности которой составляет не менее 26 недель;</text:p>
      <text:p text:style-name="Text_20_body">- обучающиеся по очной форме среднего, среднего профессионального, высшего (бакалавриат, магистратура, специалитет, аспирантура, ординатура и др. предусмотренные законом), на время защиты квалификационной работы (диссертации). Требуется ежегодное подтверждение документами;</text:p>
      <text:p text:style-name="Text_20_body">- на основании указов Президента РФ;</text:p>
      <text:p text:style-name="Text_20_body">- обучающиеся в духовных образовательных учреждениях по образовательным программам, направленным на подготовку служителей и религиозного персонала;</text:p>
      <text:p text:style-name="Text_20_body">- находящиеся на службе в органах уголовно-исполнительной системы, внутренних дел и в прочих государственных органах (полный список приведен в законе), имеющие высшее образование по специальности и имеющие специальное звание. Отсрочка дается на период службы в перечисленных органах и учреждениях с ежегодным документальным подтверждением;</text:p>
      <text:p text:style-name="Text_20_body">- избранные депутатами в Государственную Думу Федерального Собрания РФ, законодательных (представительных) органов государственной власти субъектов РФ или муниципальных образований, а также главами таких образований и осуществляющие свои полномочия постоянно, беспрерывно. Период отсрочки - срок депутатских полномочий;</text:p>
      <text:p text:style-name="Text_20_body">- зарегистрированные в качестве кандидатов, посредством прямых выборов, в органы государственной власти либо местного самоуправления (подробный список приведен в статье закона). Период отсрочки – до дня обнародования итогов выборов включительно. При досрочном выходе из выборной компании отсрочка действует до дня выбытия, включая этот день;</text:p>
      <text:p text:style-name="Text_20_body">- признанных вынужденными переселенцами – на срок до 3 месяцев, беженцам до 6 месяцев со дня приобретения гражданства РФ.</text:p>
      <text:p text:style-name="Text_20_body">На основании Постановления Правительства Российской Федерации от 20.05.2014 г. № 465 «О внесении изменений в Положение о призыве на военную службу граждан Российской Федерации», призывными комиссиями при зачислении в запас граждан, не прошедших военную службу по призыву (за исключением граждан, не прошедших военную службу по призыву по основаниям, предусмотренным законом), будут выноситься заключения о признании их не прошедшими военную службу, не имея на то законных оснований.</text:p>
      <text:p text:style-name="Text_20_body">Лица, не прошедшие военную службу по призыву, не имея на то законных оснований, военный билет не получают, взамен выдается справка. Данные граждане, согласно новому закону, не могут поступать на государственную и муниципальную службу и проходить службу в специальных органах.</text:p>
      <text:p text:style-name="Text_20_body">Сотрудники военного комиссариата всегда готовы предоставить полную информацию по всем вопросам, касающимся подготовки и призыва граждан на военную службу, предоставления отсрочек и другим вопросам.</text:p>
      <text:p text:style-name="Text_20_body">Гражданам, призванным на военную службу, военный комиссариат рекомендует пройти противовирусную вакцинацию.</text:p>
      <text:p text:style-name="Text_20_body"><text:span text:style-name="T1">Призывная комиссия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Должность в составе комиссии</text:span></text:p>
          </table:table-cell>
          <table:table-cell table:style-name="TableRowCell" office:value-type="string">
            <text:p text:style-name="Table_20_Contents"><text:span text:style-name="T1">Основной состав</text:span></text:p>
          </table:table-cell>
          <table:table-cell table:style-name="TableRowCell" office:value-type="string">
            <text:p text:style-name="Table_20_Contents"><text:span text:style-name="T1">Резервный состав</text:span></text:p>
          </table:table-cell>
        </table:table-row>
        <table:table-row>
          <table:table-cell table:style-name="TableRowCell" office:value-type="string">
            <text:p text:style-name="Table_20_Contents">Председатель комиссии</text:p>
          </table:table-cell>
          <table:table-cell table:style-name="TableRowCell" office:value-type="string">
            <text:p text:style-name="Table_20_Contents">Глава муниципального округа Измайлово</text:p>
            <text:p text:style-name="Table_20_Contents"><text:span text:style-name="T1">Гожин</text:span></text:p>
            <text:p text:style-name="Table_20_Contents"><text:span text:style-name="T1">Виктор Васильевич</text:span></text:p>
          </table:table-cell>
          <table:table-cell table:style-name="TableRowCell" office:value-type="string">
            <text:p text:style-name="Table_20_Contents">Заместитель председателя Совета депутатов муниципального округа Измайлово</text:p>
            <text:p text:style-name="Table_20_Contents"><text:span text:style-name="T1">Медведев Антон Владимирович</text:span></text:p>
          </table:table-cell>
        </table:table-row>
        <table:table-row>
          <table:table-cell table:style-name="TableRowCell" office:value-type="string">
            <text:p text:style-name="Table_20_Contents">Заместитель председателя комиссии</text:p>
          </table:table-cell>
          <table:table-cell table:style-name="TableRowCell" office:value-type="string">
            <text:p text:style-name="Table_20_Contents">Военный комиссар Измайловского района       г. Москвы)</text:p>
            <text:p text:style-name="Table_20_Contents"><text:span text:style-name="T1">Колесников Владимир Николаевич</text:span></text:p>
          </table:table-cell>
          <table:table-cell table:style-name="TableRowCell" office:value-type="string">
            <text:p text:style-name="Table_20_Contents">Начальник отделения (планирования, предназначения, подготовки и учета мобилизационных ресурсов)</text:p>
            <text:p text:style-name="Table_20_Contents"><text:span text:style-name="T1">Буланенко Валерий Петрович</text:span>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Члены комиссии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Заместитель председателя комиссии</text:p>
          </table:table-cell>
          <table:table-cell table:style-name="TableRowCell" office:value-type="string">
            <text:p text:style-name="Table_20_Contents">Заместитель главы управы</text:p>
            <text:p text:style-name="Table_20_Contents">района Измайлово города Москвы по работе с населением  </text:p>
            <text:p text:style-name="Table_20_Contents"><text:span text:style-name="T1">Кузьмичев Сергей Сергевич</text:span></text:p>
          </table:table-cell>
          <table:table-cell table:style-name="TableRowCell" office:value-type="string">
            <text:p text:style-name="Table_20_Contents">Главный специалист отдела строительства, имущественно- земельных отношений и транспорта</text:p>
            <text:p text:style-name="Table_20_Contents"><text:span text:style-name="T1">Евсеева Галина Анатольевна</text:span></text:p>
          </table:table-cell>
        </table:table-row>
        <table:table-row>
          <table:table-cell table:style-name="TableRowCell" office:value-type="string">
            <text:p text:style-name="Table_20_Contents">Представитель ОВД района</text:p>
          </table:table-cell>
          <table:table-cell table:style-name="TableRowCell" office:value-type="string">
            <text:p text:style-name="Table_20_Contents">Начальник ОУУП ОМВД России по району Измайлово г. Москвы</text:p>
            <text:p text:style-name="Table_20_Contents"><text:span text:style-name="T1">Кулаковский Сергей Николаевич</text:span></text:p>
          </table:table-cell>
          <table:table-cell table:style-name="TableRowCell" office:value-type="string">
            <text:p text:style-name="Table_20_Contents">Заместитель начальника ОУУП</text:p>
            <text:p text:style-name="Table_20_Contents">ОМВД России по району Измайлово г. Москвы</text:p>
            <text:p text:style-name="Table_20_Contents"><text:span text:style-name="T1">Карабейников Дмитрий Владимирович</text:span></text:p>
          </table:table-cell>
        </table:table-row>
        <table:table-row>
          <table:table-cell table:style-name="TableRowCell" office:value-type="string">
            <text:p text:style-name="Table_20_Contents">Представитель органа образования</text:p>
          </table:table-cell>
          <table:table-cell table:style-name="TableRowCell" office:value-type="string">
            <text:p text:style-name="Table_20_Contents">Директор ГБОУ</text:p>
            <text:p text:style-name="Table_20_Contents">«Измайловская гимназия № 1508» города Москвы</text:p>
            <text:p text:style-name="Table_20_Contents"><text:span text:style-name="T1">Меламуд Вадим Эмильевич</text:span></text:p>
          </table:table-cell>
          <table:table-cell table:style-name="TableRowCell" office:value-type="string">
            <text:p text:style-name="Table_20_Contents">Заместитель директора ГБОУ Измайловская гимназия                  № 1508» города Москвы</text:p>
            <text:p text:style-name="Table_20_Contents"><text:span text:style-name="T1">Бахаев Евгений Михайлович</text:span></text:p>
          </table:table-cell>
        </table:table-row>
        <table:table-row>
          <table:table-cell table:style-name="TableRowCell" office:value-type="string">
            <text:p text:style-name="Table_20_Contents">Представитель отдела службы занятости населения</text:p>
          </table:table-cell>
          <table:table-cell table:style-name="TableRowCell" office:value-type="string">
            <text:p text:style-name="Table_20_Contents">Начальник отдела трудоустройства « Соколиная Гора» ГБУ ЦЗН ВАО</text:p>
            <text:p text:style-name="Table_20_Contents"><text:span text:style-name="T1">Шашкова Галина Владимировна</text:span></text:p>
          </table:table-cell>
          <table:table-cell table:style-name="TableRowCell" office:value-type="string">
            <text:p text:style-name="Table_20_Contents">Заместитель отдела трудоустройства « Соколиная Гора» ГБУ ЦЗН ВАО</text:p>
            <text:p text:style-name="Table_20_Contents"><text:span text:style-name="T1">Фомкина Александра Борисовна</text:span></text:p>
          </table:table-cell>
        </table:table-row>
        <table:table-row>
          <table:table-cell table:style-name="TableRowCell" office:value-type="string">
            <text:p text:style-name="Table_20_Contents">Врач, руководящий работой медицинской комиссии</text:p>
          </table:table-cell>
          <table:table-cell table:style-name="TableRowCell" office:value-type="string">
            <text:p text:style-name="Table_20_Contents">Врач -терапевт</text:p>
            <text:p text:style-name="Table_20_Contents"><text:span text:style-name="T1">Кузнечихина Екатерина Евгеньевна</text:span></text:p>
          </table:table-cell>
          <table:table-cell table:style-name="TableRowCell" office:value-type="string">
            <text:p text:style-name="Table_20_Contents">Врач-отаринголог</text:p>
            <text:p text:style-name="Table_20_Contents"><text:span text:style-name="T1">Брысин Владимир васильевич</text:span></text:p>
          </table:table-cell>
        </table:table-row>
        <table:table-row>
          <table:table-cell table:style-name="TableRowCell" office:value-type="string">
            <text:p text:style-name="Table_20_Contents">Секретарь комиссии</text:p>
          </table:table-cell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Попович Светлана Олеговна</text:span></text:p>
            <text:p text:style-name="Table_20_Contents"><text:span text:style-name="T1"> </text:span></text:p>
          </table:table-cell>
          <table:table-cell table:style-name="TableRowCell" office:value-type="string">
            <text:p text:style-name="Table_20_Contents"><text:span text:style-name="T1">Русская Виктория Юрьевна</text:span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izmaylowo.mos.ru/your-safety/detail/7628283.html" office:name=""><text:span text:style-name="Definition">http://izmaylowo.mos.ru/your-safety/detail/762828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59:03Z</meta:creation-date>
    <dc:date>2023-05-30T21:59:03Z</dc:date>
  </office:meta>
</office:document-meta>
</file>