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ости-увд-по-вао-за-01.11.2018"/>Новости УВД по ВАО за 01.11.2018<text:bookmark-end text:name="новости-увд-по-вао-за-01.11.2018"/></text:h>
      <text:p text:style-name="First_20_paragraph">02.11.2018</text:p>
      <text:p text:style-name="Text_20_body"><text:span text:style-name="T1">Сотрудники полиции разыскивают очевидцев дорожно-транспортного происшествия</text:span></text:p>
      <text:p text:style-name="Text_20_body"><text:span text:style-name="T2">16 сентября 2018 года в 19 часов 00 минут в районе 3-й Парковой улицы, напротив дома  39, произошло ДТП – наезд на пешехода.</text:span></text:p>
      <text:p text:style-name="Text_20_body">Водитель автомобиля, следуя по улице Верхняя Первомайская в сторону 3-й Парковой улицы, совершил наезд на несовершеннолетнего, который переходил проезжую часть по нерегулируемому пешеходному переходу, после чего скрылся с места происшествия.</text:p>
      <text:p text:style-name="Text_20_body">Потерпевший был доставлен в медицинское учреждение для оказания необходимой помощи. В настоящее время его здоровью ничего не угрожает.</text:p>
      <text:p text:style-name="Text_20_body">ОБ ДПС ГИБДД УВД по ВАО ГУ МВД России по г. Москве обращается с просьбой, если вы стали свидетелем данного происшествия или обладаете какой-либо информацией, сообщить по телефонам: 8 (499) 166-52-99, 8 (499) 166-52-93.</text:p>
      <text:p text:style-name="Text_20_body"> </text:p>
      <text:p text:style-name="Text_20_body"><text:span text:style-name="T1">Сотрудники ГИБДД УВД по ВАО выявили более 300 нарушений правил дорожного движения</text:span></text:p>
      <text:p text:style-name="Text_20_body">В период проведения профилактического мероприятия в период с 22 октября по 28 октября сотрудники полиции выявили более 300 нарушений правил дорожного движения. Так, 369 пешеходов переходили проезжую часть в неположенном месте (ст. 12.29 КоАП РФ). 159 водителей нарушили правила пользования ремнями безопасности и мотошлемами (ст. 12.6 КоАП РФ). Кроме того, 139 водителей транспортных средств пренебрегли правилами перевозки детей (ст. 12.23 КоАП РФ).</text:p>
      <text:p text:style-name="Text_20_body">Также сотрудники ГИБДД УВД по ВАО провели 33 профилактических бесед с детьми в общеобразовательных учреждениях Восточного округа.</text:p>
      <text:p text:style-name="Text_20_body">Не забывайте пристегивать ребенка ремнем безопасности каждый раз, когда осуществляете поездку вместе с ним. Подавайте детям пример правильного поведения на улицах города!</text:p>
      <text:p text:style-name="Text_20_body"><text:line-break/></text:p>
      <text:p text:style-name="Text_20_body">Адрес страницы: <text:a xlink:type="simple" xlink:href="http://izmaylowo.mos.ru/your-safety/detail/7675033.html" office:name=""><text:span text:style-name="Definition">http://izmaylowo.mos.ru/your-safety/detail/7675033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10:24Z</meta:creation-date>
    <dc:date>2023-09-19T21:10:24Z</dc:date>
  </office:meta>
</office:document-meta>
</file>