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сти-увд-по-вао-за-09.11.2018"/>Новости УВД по ВАО за 09.11.2018<text:bookmark-end text:name="новости-увд-по-вао-за-09.11.2018"/></text:h>
      <text:p text:style-name="First_20_paragraph">09.11.2018</text:p>
      <text:p text:style-name="Text_20_body"><text:span text:style-name="T1">Устанавливается местонахождение Оленичевой Елены Васильевны</text:span></text:p>
      <text:p text:style-name="Text_20_body">ОМВД России по району Ивановское устанавливает местонахождение пропавшей без вести Оленичевой Елены Васильевны, 9 августа 1969 года рождения, уроженку Воронежской области, местонахождение которой неизвестно с 6 ноября 2018 г.</text:p>
      <text:p text:style-name="Text_20_body">Приметы: на вид 48-50 лет, рост 165 – 170 см, плотного телосложения, волосы светлые.</text:p>
      <text:p text:style-name="Text_20_body">Была одета: шапка, демисезонное пальто фиолетового цвета, черная кофта с воротником и черные ботинки.</text:p>
      <text:p text:style-name="Text_20_body">УВД по ВАО ГУ МВД России по г. Москве просит всех, кому что-либо известно о местонахождении разыскиваемой, сообщить по телефонам: 8-495-965-14-01, 8-495-965-20-00.</text:p>
      <text:p text:style-name="Text_20_body">Пресс-служба УВД по ВАО</text:p>
      <text:p text:style-name="Text_20_body"> </text:p>
      <text:p text:style-name="Text_20_body"><text:span text:style-name="T1">Сотрудники уголовного розыска УВД по ВАО задержали подозреваемую в мошенничестве</text:span></text:p>
      <text:p text:style-name="Text_20_body"><text:span text:style-name="T2"> «В районе Новогиреево оперуполномоченные уголовного розыска УВД по ВАО задержали женщину, завладевшую дорогостоящим ювелирным украшением», - сообщила начальник ОССМИ УВД по ВАО ГУ МВД России по г. Москве майор внутренней службы Татьяна Дугина.</text:span></text:p>
      <text:p text:style-name="Text_20_body">В ОМВД России по району Новогиреево обратилась женщина с сообщением о мошенничестве.</text:p>
      <text:p text:style-name="Text_20_body">Полицейские установили, что потерпевшая в ходе разговора со своей знакомой упомянула о том, что ей необходимо переделать золотое кольцо с бриллиантом. Злоумышленница сказала женщине, что у нее есть знакомый ювелир, после чего завладела изделием и перестала выходить на связь. Сумма ущерба составила 240 тысяч рублей.</text:p>
      <text:p text:style-name="Text_20_body">В ходе оперативно-розыскных мероприятий оперативники на Новогиреевской улице задержали подозреваемую – 41-летнюю москвичку.</text:p>
      <text:p text:style-name="Text_20_body">Следствием ОМВД России по району Новогиреево возбуждено уголовное дело по признакам преступления, предусмотренного ст. 159 УК РФ «Мошенничество». В отношении подозреваемой избрана мера пресечения в виде подписки о невыезде.</text:p>
      <text:p text:style-name="Text_20_body">Пресс-служба УВД по ВАО</text:p>
      <text:p text:style-name="Text_20_body"> </text:p>
      <text:p text:style-name="Text_20_body"><text:span text:style-name="T1">В Восточном округе Москвы состоялся праздничный концерт ко Дню полиции</text:span></text:p>
      <text:p text:style-name="Text_20_body"> «8 ноября в Концертном зале «Измайлово» состоялся концерт, посвященный Дню сотрудника органов внутренних дел», - сообщила начальник ОССМИ УВД по ВАО ГУ МВД России по г. Москве майор внутренней службы Татьяна Дугина.</text:p>
      <text:p text:style-name="Text_20_body">В праздничном мероприятии приняли участие руководящий состав Управления внутренних дел по Восточному округу г. Москвы, руководители и сотрудники Отделов МВД России по районам ВАО, ветераны УВД по ВАО и семьи полицейских.</text:p>
      <text:p text:style-name="Text_20_body">К гостям с приветственной речью обратились префект ВАО г. Москвы Николай Алешин и начальник УВД по ВАО ГУ МВД России по г. Москве генерал-майор полиции Алексей Кузнецов.</text:p>
      <text:p text:style-name="Text_20_body">Они поздравили весь личный состав Управления, ветеранов органов внутренних дел и работников УВД с профессиональным праздником. Алексей Кузнецов пожелал всем сотрудникам органов внутренних дел счастья, благополучия и успехов на службе.</text:p>
      <text:p text:style-name="Text_20_body">Затем начальник УВД по ВАО перешел к награждению отличившихся сотрудников.</text:p>
      <text:p text:style-name="Text_20_body">Алексей Кузнецов и Николай Алешин вручили медали «За безупречную службу в МВД», «За боевое содружество» и «За доблесть в службе», Почетные грамоты МВД России, Благодарность Министра Внутренних Дел, Почетные грамоты ГУ МВД России по г. Москве, Благодарности начальника ГУ МВД России по г. Москве, а также Благодарности и Почетные грамоты от Префекта Восточного округа.</text:p>
      <text:p text:style-name="Text_20_body">В финале мероприятия состоялся праздничный концерт с участием звезд Российской эстрады.</text:p>
      <text:p text:style-name="Text_20_body">Пресс-служба УВД по ВАО</text:p>
      <text:p text:style-name="Text_20_body"><text:line-break/></text:p>
      <text:p text:style-name="Text_20_body"/>
      <text:p text:style-name="Text_20_body"><text:span text:style-name="T1">Обзор ДТП в районах Преображенское, Восточное Измайлово и Новогиреево</text:span></text:p>
      <text:p text:style-name="Text_20_body">Уважаемые водители соблюдайте скоростной режим, дистанцию, требований дорожных знаков.</text:p>
      <text:p text:style-name="Text_20_body">6 ноября в районе Преображенское водитель автомобиля «Шкода», двигавшегося по краснобогатырской улице в сторонуПреображенской площади, совершил наезд на подростка, выходившего из салона трамвая, остановившегося на остановке общественного транспорта. Пострадавший молодой человек был незамедлительно доставлен нарядом скорой медицинской помощи в одну из детских больниц города Москвы с травмами различной степени тяжести.</text:p>
      <text:p text:style-name="Text_20_body">В районе Восточное Измайлово водитель автомобиля «ВАЗ» при движении по Измайловскому бульвару в сторону 10-й Парковой улицы совершил столкновение с мачтой городского освещения. В ходе столкновений автомобиль «ВАЗ» отлетел на двигающийся в попутном направлении автомобиль «Киа». В результате ДТП пострадали водитель и пассажир автомобиля «ВАЗ». Пострадавшие доставлены в медицинские учреждения столицы.</text:p>
      <text:p text:style-name="Text_20_body">В районе Новогиреево на Новогиреевской улице столкнулись два автомобиля марки «Фольксваген», следовавшие в попутном направлении. В результате столкновения один из автомобилей вылетел на встречную полосу, где произвёл столкновение с автомобилем «Шкода». В ходе ДТП пострадали пассажир автомобиля «Шкода» и водитель автомобиля «Фольксваген». Пострадавшие в результате ДТП госпитализированы в лечебные учреждения города Москвы.</text:p>
      <text:p text:style-name="Text_20_body">Отдельный батальон ДПС ГИБДД УВД по ВАО напоминает гражданам о недопустимости нарушений ПДД и проявления особого внимания на дороге в ненастную погоду и темное время суток. Уважаемые водители соблюдайте скоростной режим, дистанцию, требований дорожных знаков, снижайте скорость при подъезде к пешеходному переходу.</text:p>
      <text:p text:style-name="Text_20_body"> Группа службы ОБ ДПС ГИБДД УВД по ВАО</text:p>
      <text:p text:style-name="Text_20_body">Пресс-служба УВД по ВАО</text:p>
      <text:p text:style-name="Text_20_body">   </text:p>
      <text:p text:style-name="Text_20_body"><text:line-break/></text:p>
      <text:p text:style-name="Text_20_body">Адрес страницы: <text:a xlink:type="simple" xlink:href="http://izmaylowo.mos.ru/your-safety/detail/7688554.html" office:name=""><text:span text:style-name="Definition">http://izmaylowo.mos.ru/your-safety/detail/768855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10:23Z</meta:creation-date>
    <dc:date>2023-09-19T21:10:23Z</dc:date>
  </office:meta>
</office:document-meta>
</file>