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ое-мероприятие-ребенок-на-дороге"/>Профилактическое мероприятие «Ребенок на дороге»<text:bookmark-end text:name="профилактическое-мероприятие-ребенок-на-дороге"/></text:h>
      <text:p text:style-name="First_20_paragraph">28.01.2020</text:p>
      <text:p text:style-name="Text_20_body">Профилактическое мероприятие «Ребенок на дороге»<text:line-break/>В 2019 году в 83 дорожно-транспортных происшествиях зарегистрированных на территории обслуживания пострадало 90 детей, по сравнению с 2018 годом  количество пострадавших детей увеличилось на 9 человек.<text:line-break/>    С целью профилактики ДТП с участием детей 23 января 2020 года сотрудниками  ОБ ДПС ГИБДД УВД по ВАО ГУ МВД России по г. Москве проведено профилактическое мероприятие «Ребенок на дороге».<text:line-break/>    За время проведения мероприятия сотрудниками ОБ ДПС ГИБДД УВД по ВАО выявлено 6 нарушений правил перевозки детей, 1 нарушение правил проезда регулируемых пешеходных переходов, 8 не предоставлений преимущества пешеходам на пешеходных переходах, выявлено 5 пешеходов переходящих проезжую часть в неустановленном месте.<text:line-break/>    Уважаемые участники дорожного движения - Дети подвижны и любознательны. Играя на улице, часто бывают невнимательными и беспечными. Не всегда понимают опасностей подстерегающих их на проезжей части, нарушая Правила дорожного движения, они нередко становятся участниками и жертвами дорожно-транспортных происшествий.<text:line-break/>Чтобы этого не случилось, напомните своим детям о правилах движения для пешеходов. Объясните ребенку где, когда и как можно переходить проезжую часть, к чему могут привести нарушения Правил дорожного движения и игры на проезжей части, как правильно вести себя в той или иной ситуации.<text:line-break/>Не стоит забывать и о том, что в сумерках водители могут не заметить ребенка, поэтому, по возможности, следует надеть яркую одежду, а лучше иметь на ней световозвращающие элементы.<text:line-break/>Не забывайте пристегивать ребенка ремнем безопасности каждый раз, когда осуществляете поездку вместе с ним.<text:line-break/>  <text:line-break/></text:p>
      <text:p text:style-name="Text_20_body"><text:line-break/></text:p>
      <text:p text:style-name="Text_20_body">Адрес страницы: <text:a xlink:type="simple" xlink:href="http://izmaylowo.mos.ru/your-safety/detail/8649639.html" office:name=""><text:span text:style-name="Definition">http://izmaylowo.mos.ru/your-safety/detail/864963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0:09Z</meta:creation-date>
    <dc:date>2023-09-19T21:10:09Z</dc:date>
  </office:meta>
</office:document-meta>
</file>