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призывники-и-их-родители"/>Уважаемые призывники и их родители!<text:bookmark-end text:name="уважаемые-призывники-и-их-родители"/></text:h>
      <text:p text:style-name="First_20_paragraph">15.06.2020</text:p>
      <text:p text:style-name="Text_20_body">Уважаемые призывники и их родители!</text:p>
      <text:p text:style-name="Text_20_body">В соответствии с Указом Президента Российской Федерации от 30 марта 2020 года № 232 «О призыве в апреле-июле 2020 года граждан Российской Федерации на военную службу и об увольнении с военной службы граждан, проходящих военную службу по призыву», с 1 апреля 2020 года начался весенней призыв на военную службу, однако, в условиях противодействия коронавирусной инфекции COVID-19 мероприятия, связанные с призывом на военную службу пришлось отложить и в настоящее время призывные комиссии начали работать с 12 мая.</text:p>
      <text:p text:style-name="Text_20_body">В целях недопущения распространения COVID-19, руководством Министерства обороны Российской Федерации и военного комиссариата города Москвы предприняты и принимаются все меры, предписанные Роспотребнадзором и Правительством города Москвы, поэтому, на призывные пункты можно идти, не опасаясь за свое здоровье. В целях исключения массовых скоплений призывников военные комиссариаты вызывают только тех граждан, которые подлежат призыву на военную службу весной этого года. Вопрос предоставления отсрочек и зачисления в запас будет рассмотрен после улучшения эпидемиологической обстановки. Если гражданин, пользующийся отсрочкой от призыва на военную службу, желает взять академический отпуск и пройти военную службу по призыву, он также может прибыть на призывной пункт, пройти медицинское освидетельствование и призывную комиссию.</text:p>
      <text:p text:style-name="Text_20_body">Также ставлю Вас в известность, что отбор в учебные заведения Министерства обороны Российской Федерации высшего образования продлены до 1 июля 2020 года. По вопросам выбора Вами учебного заведения можно обратиться в военный комиссариат, где Вы состоите на воинском учете или находитесь по месту пребывания.</text:p>
      <text:p text:style-name="Text_20_body">Помимо этого, в настоящее время в военных комиссариатах проводятся мероприятия, по направлению призывников в Автошколы ДОСААФ России, где ребята получают воинскую-учетную специальность безвозмездно. Например, водитель транспортных средств категории «С», «Д», «Е», «водитель-десантник». Обучившись, юноши направляются в войска только по полученной ими учетной специальности, то есть, не надо волноваться, чем Вы будете заняты и какую пользу извлечете из службы в армии!</text:p>
      <text:p text:style-name="Text_20_body">Также хочу обратить Ваше внимание на то, что в информационной сети «Интернет» зачастую публикуют информацию, не объективно отражающую действительность, в частности, в период проведения призывных кампаний:</text:p>
      <text:p text:style-name="Text_20_body">различные юридические конторы предлагают свои услуги по законному получению военного билета;</text:p>
      <text:p text:style-name="Text_20_body">в мессенджерах и интернет-ресурсах размещаются сведения о незаконных действиях сотрудников военных комиссариатов, которые требуют различные документы «ничем не регламентируемые»;</text:p>
      <text:p text:style-name="Text_20_body">на мероприятия, связанные с призывом вызываются граждане, пользующиеся отсрочкой от призыва на военную службу;</text:p>
      <text:p text:style-name="Text_20_body">призывные комиссии выносят решения в отношении призывников, у которых в удостоверении гражданина, подлежащего призыву на военную службу, указана дата действия отсрочки и многое другое.</text:p>
      <text:p text:style-name="Text_20_body">По вышеперечисленным фактам разъясняю:</text:p>
      <text:p text:style-name="Text_20_body">законно военный билет можно оформить ТОЛЬКО в военных комиссариатах, пройдя медицинское освидетельствование и военную службу;</text:p>
      <text:p text:style-name="Text_20_body">военные комиссариаты требуют документы, установленные руководящими документами, в частности приказом Министра обороны Российской Федерации от 2007 года №400 и иными нормативно-правовыми актами, которые находятся в общем доступе;</text:p>
      <text:p text:style-name="Text_20_body">согласно п. 1 ст. 11 Федерального закона от 28 марта 1998 года № 53-ФЗ «О воинской обязанности и военной службе», в рамках обязательной подготовки граждан к военной службе, призывники до начала мероприятий, связанных с призывом граждан на военную службу, могут вызываться на медицинское освидетельствование, вне зависимости от наличия действующей отсрочки от призыва на военную службу.</text:p>
      <text:p text:style-name="Text_20_body">в соответствии с п.п.2.1 п.2 статьи 22 Федерального закона Российской Федерации от 1998 года №53-ФЗ «О воинской обязанности и военной службе» призывные комиссии выносят решение в отношении граждан, даже у которых действует отсрочка от призыва на военную службу по учебе, только по их заявлению. Хочу также отметить, что в удостоверении гражданина, подлежащего призыву на военную службу в разделе II «Решение призывной комиссии», проставляется год окончания действия отсрочки, а не конкретная дата.</text:p>
      <text:p text:style-name="Text_20_body">Учитывая изложенное выше, полную информацию о порядке получения отсрочки от призыва на военную службу или прохождение военной службы уточняйте в военном комиссариате по месту постановки на воинский учет.</text:p>
      <text:p text:style-name="Text_20_body"><text:span text:style-name="T1">С уважением,</text:span></text:p>
      <text:p text:style-name="Text_20_body">Военный комиссар военного комиссариата (объединенного,</text:p>
      <text:p text:style-name="Text_20_body">Перовского района Восточного административного округа города Москвы)</text:p>
      <text:p text:style-name="Text_20_body"><text:bookmark text:name="id__GoBack"/> Р. Раманичев</text:p>
      <text:p text:style-name="Text_20_body"><text:line-break/></text:p>
      <text:p text:style-name="Text_20_body">Адрес страницы: <text:a xlink:type="simple" xlink:href="http://izmaylowo.mos.ru/your-safety/detail/8964408.html" office:name=""><text:span text:style-name="Definition">http://izmaylowo.mos.ru/your-safety/detail/896440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3:55Z</meta:creation-date>
    <dc:date>2023-09-19T21:23:55Z</dc:date>
  </office:meta>
</office:document-meta>
</file>