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филактика-дтп.-методы-и-инструменты"/>Профилактика ДТП. Методы и инструменты<text:bookmark-end text:name="профилактика-дтп.-методы-и-инструменты"/></text:h>
      <text:p text:style-name="First_20_paragraph">09.07.2020</text:p>
      <text:p text:style-name="Text_20_body">Однако, как и в случае с болезнями, лучшим способом предотвращения ДТП остаётся профилактика.</text:p>
      <text:p text:style-name="Text_20_body"><text:span text:style-name="T1">Маршрут – дело тонкое</text:span></text:p>
      <text:p text:style-name="Text_20_body">Во Всемирном докладе о предупреждении дорожно-транспортного травматизма отмечается, что обеспечение личной безопасности необходимо начинать с планирования маршрута. Одними из безопасных и благоприятных условий для передвижения наиболее уязвимых категорий участников дорожного движения (пешеходов и велосипедистов) являются пешеходные, велосипедные или велопешеходные дорожки. Для автовладельцев идеальные маршруты сопряжены с автомагистралями, которые изолированы от пешеходов и велосипедистов и оборудованы отбойниками. Если вы везунчик и каждое утро не спешите на работу на перекладных, то вам приоритетно использовать в пути вышеупомянутые блага цивилизации, но если вы вынуждены ездить на большие расстояния со сменой транспорта или со сложными дорожными развязками, то, следуя рекомендациям того же доклада, безопаснее всего отдавать предпочтение маршруту, на который вы потратите минимум усилий. Например, ехать лучше на автобусе с пересадками, чем идти несколько остановок пешком, чтобы сесть на автобус, который повезёт вас до пункта «Б» без пересадок. Следование указаниям светофора, дорожной разметки, поиск пешеходных переходов и другие действия, требующие предельного внимания в пути, отнимут у вас гораздо больше времени и сил, чем неспешное движение на автобусе с чётким выверенным маршрутом.</text:p>
      <text:p text:style-name="Text_20_body"><text:a xlink:type="simple" xlink:href="https://aif.ru/auto/safety/2069528" office:name=""><text:span text:style-name="Definition"><text:span text:style-name="T1">В цифрах и фактах: около четверти всех ДТП происходит с участием пешеходов</text:span></text:span></text:a></text:p>
      <text:p text:style-name="Text_20_body">Несколько лет назад бразильские эксперты в Международном журнале по контролю травматизма и безопасности опубликовали результаты исследований. Согласно им, большин­ство пешеходов, которые были сбиты машинами, не тратили время на поиск безопасных переходов, а просто перебегали дорогу в неположенном месте.</text:p>
      <text:p text:style-name="Text_20_body">Это категорически недопустимо: неожиданное появление пешехода на дороге не только пугает водителя, но и создаёт опасность столкновения на огромной скорости. Недавно такой случай произошёл в Зеленограде. 42‑летний мужчина, желавший успеть на приближающийся автобус, не стал искать пешеходный переход и перепрыгнул через разделительное ограждение. Не рассчитав свои силы, он упал под колёса автобуса, а водитель, не успев применить экстренное торможение, «протащил» мужчину несколько десятков метров. Итак, ещё раз: с целью максимально обезопасить себя от аварийных ситуаций, прокладывайте свои маршруты так, чтобы соблюсти все правила, не затрачивая на это особых усилий.</text:p>
      <text:p text:style-name="Text_20_body"><text:span text:style-name="T1">В чём пойти?</text:span></text:p>
      <text:p text:style-name="Text_20_body">Разобравшись с маршрутом, хорошенько оцените свой гардероб. Да-да, в вопросах безопасности одежда играет очень большую роль: кем бы мы ни были на дороге, мы всегда должны иметь при себе световозвращающие элементы. Известно, что треть наездов на пешеходов со смертельным исходом происходит в тёмное время суток. В это время водитель может просто не заметить вышедших на дорогу людей. Усугубить ситуацию могут осадки в виде снега, дождя или тумана. Световозвращающий элемент, особенно размещённый на ногах, способен сделать пешехода заметным даже в условиях полной темноты на расстоянии более 150 м, чего вполне достаточно для того, чтобы автомобиль успел остановиться.</text:p>
      <text:p text:style-name="Text_20_body">В России ношение световозвращающих элементов в больших городах носит рекомендательный характер, хотя, например, в той же Европе наличие световозвращающих элементов является обязательным. Некоторые европейские государства даже считают отсутствие световозвращателя на пешеходе серьёзным аргументом в защиту водителя в случае наезда им на пешехода в тёмное время суток. Обязательным у нас считается их использование вне населённых пунктов, в противном случае пешеходу будет грозить штраф в размере 500 рублей.</text:p>
      <text:p text:style-name="Text_20_body"><text:a xlink:type="simple" xlink:href="https://aif.ru/auto/safety/1948411" office:name=""><text:span text:style-name="Definition"><text:span text:style-name="T1">Уроки безопасности. Что обязан знать о ПДД каждый родитель?</text:span></text:span></text:a></text:p>
      <text:p text:style-name="Text_20_body">Кстати, вопрос о световозвращающих элементах касается не только пешеходов. На рассмотрении Госдумы уже находится законопроект об использовании водителями световозвращающих жилетов в случае вынужденной остановки транспортного средства или ДТП вне населённых пунктов. «Попав даже в незначительное ДТП, – говорит <text:span text:style-name="T1">президент экспертного центра «Движение без опасности» Наталья Агре</text:span>, – водитель выходит посмотреть, что случилось с автомобилем. Этому действию всегда должен предшествовать важный навык: позаботиться о том, чтобы сделать свой автомобиль и себя заметным для других участников движения. В большинстве государств Европы человек без световозвращателя на рюкзаке или на одежде уже давно считается редкостью. Там эта привычка так же естественна, как зонт во время дождя. Мы, как экспертный центр, тоже стараемся способствовать тому, чтобы и в России эта полезная привычка закрепилась за каждым участником дорожного движения».</text:p>
      <text:p text:style-name="Text_20_body">Напомним, что недавно в рамках 23‑й Международной выставки «Мир детства-2017» Экспертный центр «Движение без опасности» вместе с Мин­обрнауки России провёл круглый стол «Безопасность – новый тренд в одежде. Актуальность интеграции световозвращающих элементов в дизайн и производство детской одежды», который был направлен на популяризацию световозвращателей среди производителей дет­ской одежды. Ранее, на заседании Открытого правительства, посвящённом безопасности пешеходов, идея интеграции световозвращателей в детскую одежду была поддержана <text:span text:style-name="T1">министром РФ по вопросам Открытого правительства Михаилом Абызовым</text:span>: «Детские световозвращатели – во‑первых, это прикольно. Мы должны делать всё, чтобы культура безопасности стала модной среди детей. И тогда через 15–20 лет мы будем иметь другую культуру всех участ­ников дорожного движения».</text:p>
      <text:p text:style-name="Text_20_body">Госавтоинспекцией МВД России уделяется особое внимание пропаганде использования световозвращающих элементов всеми участниками дорожного движения. «Использование световозвращающих элементов в разы увеличивает видимость человека в тёмное время суток, и это снижает риск ДТП в разы. За девять месяцев 2017 года в России произошло на 10,6% меньше наездов на пешеходов в тёмное время суток (всего более 11,5 тыс. случаев), чем годом ранее. Причину такого снижения мы видим, в частности, в постоянно проводимых кампаниях и акциях по информированию граждан о важности использования световозвращающих элементов», – отмечает <text:span text:style-name="T1">начальник отдела пропаганды БДД и профилактики ДДТТ ГУОБДД МВД России, полковник полиции Максим Белугин.</text:span></text:p>
      <text:p text:style-name="Text_20_body"><text:span text:style-name="T1">Профилактики много не бывает</text:span></text:p>
      <text:p text:style-name="Text_20_body">Ежедневно в нашей стране проходят многочисленные социальные кампании и акции, направленные на массовое информирование граждан о правилах безопасного поведения на дороге и профилактику различных нарушений ПДД.</text:p>
      <text:p text:style-name="Text_20_body">К примеру, сейчас в российских регионах стартовала новая масштабная социальная кампания «Повод для обгона», ставшая началом второго этапа исполнения поручений Президента РФ по итогам заседания президиума Государственного совета по вопросам безопасности дорожного движения. Программа реализуется Госавтоинспекцией МВД России, Минобрнауки России, Минтрансом России, Российским союзом автостраховщиков (РСА) и Экспертным центром «Движение без опасности».</text:p>
      <text:p text:style-name="Text_20_body">Главным итогом первого этапа выполнения поручений стала доказавшая свою эффективность социальная кампания «Сложности перехода», а также создание в 10 субъектах Российской Федерации центров по профилактике детского дорожно-транспортного травматизма «Лаборатория безопасности». Запланирован запуск этих центров ещё в 20 субъектах.</text:p>
      <text:p text:style-name="Text_20_body"><text:a xlink:type="simple" xlink:href="https://aif.ru/auto/safety/2368370" office:name=""><text:span text:style-name="Definition"><text:span text:style-name="T1">Воспитание и знания ПДД. Как избежать неприятностей на дороге</text:span></text:span></text:a></text:p>
      <text:p text:style-name="Text_20_body">«Лаборатории» разрабатывались под руководством Госавтоинспекции, РСА, при поддержке Экспертного центра «Движение без опасности». «В рамках проекта «Лаборатория безопасности» коллеги разработали большой методический комплект материалов, где есть даже сценарий проведения занятий по разным возрастам с охватом абсолютно всех категорий, – рассказала о «Лаборатории» <text:span text:style-name="T1">заместитель директора Департамента государственной политики в сфере защиты прав детей Минобрнауки России Лариса Фальковска</text:span>я. – Мы в департаменте уже прорабатывали вопрос о том, что по завершении проекта будут изданы все эти материалы и каждое образовательное учреждение сможет использовать их в своей работе».</text:p>
      <text:p text:style-name="Text_20_body">Эффективность мер, направленных на профилактику дорожно-транспортного травматизма, зависит от обеспечения тесной взаимосвязи между гражданами и теми структурами, которые осуществляют эти профилактические меры, уверена Лариса Фальковская. «Сотрудники ГИБДД, – говорит она, – владея своими профессиональными знаниями, готовы ими делиться с педагогами, родителями и, самое главное, с детьми. Общественные организации дают новое дыхание, нестандартные, неформатные технологии, инновационные подходы. И конечно, такие комплексные усилия разных ведомств и общественников как раз и формируют новую транспортную культуру безопасного и ответственного поведения на дороге ребёнка и взрослого».</text:p>
      <text:p text:style-name="Text_20_body"><text:line-break/></text:p>
      <text:p text:style-name="Text_20_body"><text:line-break/></text:p>
      <text:p text:style-name="Text_20_body">Адрес страницы: <text:a xlink:type="simple" xlink:href="http://izmaylowo.mos.ru/your-safety/detail/9014153.html" office:name=""><text:span text:style-name="Definition">http://izmaylowo.mos.ru/your-safety/detail/9014153.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6T04:17:46Z</meta:creation-date>
    <dc:date>2023-06-16T04:17:46Z</dc:date>
  </office:meta>
</office:document-meta>
</file>