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ируем-внимание-и-запоминаем-правила-дорожного-движения"/>ТРЕНИРУЕМ ВНИМАНИЕ И ЗАПОМИНАЕМ ПРАВИЛА ДОРОЖНОГО ДВИЖЕНИЯ<text:bookmark-end text:name="тренируем-внимание-и-запоминаем-правила-дорожного-движения"/></text:h>
      <text:p text:style-name="First_20_paragraph">02.09.2020</text:p>
      <text:p text:style-name="Text_20_body">Звенит звонок — пора учиться!<text:line-break/>И повторить правила дорожного движения с детьми.</text:p>
      <text:p text:style-name="Text_20_body"><text:line-break/></text:p>
      <text:p text:style-name="Text_20_body">ЦОДД благодарит вас за ответственное отношение к себе, своим родным и окружающим.<text:line-break/><text:line-break/>За время летних каникул дети могли забыть, как правильно вести себя вблизи проезжей части, как безопасно переходить дорогу.<text:line-break/><text:line-break/>Предлагаем простые игры на внимание и задания, которые помогут вам и вашим детям вспомнить правила дорожного движения.</text:p>
      <text:p text:style-name="Text_20_body"><text:line-break/></text:p>
      <text:p text:style-name="Text_20_body">Перейти по ссылке: <text:a xlink:type="simple" xlink:href="https://i.transport.mos.ru/stay-at-home" office:name=""><text:span text:style-name="Definition">https://i.transport.mos.ru/stay-at-home</text:span></text:a></text:p>
      <text:p text:style-name="Text_20_body"><text:line-break/></text:p>
      <text:p text:style-name="Text_20_body">Адрес страницы: <text:a xlink:type="simple" xlink:href="http://izmaylowo.mos.ru/your-safety/detail/9193428.html" office:name=""><text:span text:style-name="Definition">http://izmaylowo.mos.ru/your-safety/detail/919342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13:07Z</meta:creation-date>
    <dc:date>2023-09-19T21:13:07Z</dc:date>
  </office:meta>
</office:document-meta>
</file>