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не-дай-себя-обмануть"/>Памятка "Не дай себя обмануть!"<text:bookmark-end text:name="памятка-не-дай-себя-обмануть"/></text:h>
      <text:p text:style-name="First_20_paragraph">15.09.2020</text:p>
      <text:p text:style-name="Text_20_body"><text:line-break/></text:p>
      <text:p text:style-name="Text_20_body">Адрес страницы: <text:a xlink:type="simple" xlink:href="http://izmaylowo.mos.ru/your-safety/detail/9235899.html" office:name=""><text:span text:style-name="Definition">http://izmaylowo.mos.ru/your-safety/detail/923589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09:10Z</meta:creation-date>
    <dc:date>2023-09-19T21:09:10Z</dc:date>
  </office:meta>
</office:document-meta>
</file>