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у-мвд-россии-информируют---мошенничество-вышло-на-дистанционку"/>ГУ МВД России информируют - Мошенничество вышло на "дистанционку"<text:bookmark-end text:name="гу-мвд-россии-информируют---мошенничество-вышло-на-дистанционку"/></text:h>
      <text:p text:style-name="First_20_paragraph">14.01.2021</text:p>
      <text:p text:style-name="Text_20_body"><text:line-break/></text:p>
      <text:p text:style-name="Text_20_body">Адрес страницы: <text:a xlink:type="simple" xlink:href="http://izmaylowo.mos.ru/your-safety/detail/9639320.html" office:name=""><text:span text:style-name="Definition">http://izmaylowo.mos.ru/your-safety/detail/963932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09:06Z</meta:creation-date>
    <dc:date>2023-09-19T21:09:06Z</dc:date>
  </office:meta>
</office:document-meta>
</file>