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-дпс-гибдд-увд-по-вао-гу-мвд-россии-по-г.-москвы-приглашает-на-службу"/>ОБ ДПС ГИБДД УВД по ВАО ГУ МВД России по г. Москвы приглашает на службу<text:bookmark-end text:name="об-дпс-гибдд-увд-по-вао-гу-мвд-россии-по-г.-москвы-приглашает-на-службу"/></text:h>
      <text:p text:style-name="First_20_paragraph">12.02.2021</text:p>
      <text:p text:style-name="Text_20_body"><text:line-break/></text:p>
      <text:p text:style-name="Text_20_body">Поступившим на службу в органы внутренних дел по должности инспектора ДПС (график несения службы 2/2), имеющим высшее или среднее профессиональное образование присваивается специальное звание - младший лейтенант полиции, гарантируется ежегодный оплачиваемый отпуск от 40 суток и дополнительные оплачиваемые отпуска, денежное довольствие от 50.000 рублей, форменное обмундирование, бесплатный проезд в общественном транспорте г.Москвы, возможность получения бесплатного высшего юридического образования, 100% оплачиваемые учебные отпуска, начисление пенсии после 20 летнего стажа службы в органах внутренних дел (стаж в ВС РФ учитывается), инспекторам ДПС исчисление срока службы засчитывается в льготном порядке и составляет 1 месяц за 1.5 месяца службы. <text:bookmark text:name="id__GoBack"/><text:line-break/>Сотрудникам предоставляется компенсация за поднаем жилья, льготы при зачислении детей сотрудников в дошкольные учреждения, полное медицинское обслуживание в поликлиниках МВД, путевки в санатории МВД РФ.</text:p>
      <text:p text:style-name="Text_20_body">Требования: возраст от 18 до 35 лет, Граждане Российской Федерации, наличие военного билета, образование высшее, среднее профессиональное, постоянно или временно зарегистрированные в г. Москве и ближнем Подмосковье.</text:p>
      <text:p text:style-name="Text_20_body">По вопросам связанных с трудоустройством, необходимо обращаться по адресу:<text:line-break/>г. Москва, Измайловское шоссе, дом № 73 «Б», строение № 1, кабинет № 322. телефон 8 499 166 53 10</text:p>
      <text:p text:style-name="Text_20_body"><text:line-break/></text:p>
      <text:p text:style-name="Text_20_body">Адрес страницы: <text:a xlink:type="simple" xlink:href="http://izmaylowo.mos.ru/your-safety/detail/9710370.html" office:name=""><text:span text:style-name="Definition">http://izmaylowo.mos.ru/your-safety/detail/9710370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10:05Z</meta:creation-date>
    <dc:date>2023-09-19T21:10:05Z</dc:date>
  </office:meta>
</office:document-meta>
</file>