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вао-гу-мчс-россии-по-г.-москве-рассказывает-как-обезопасить-себя-в-гололедицу"/>Управление по ВАО ГУ МЧС России по г. Москве рассказывает: как обезопасить себя в гололедицу!<text:bookmark-end text:name="управление-по-вао-гу-мчс-россии-по-г.-москве-рассказывает-как-обезопасить-себя-в-гололедицу"/></text:h>
      <text:p text:style-name="First_20_paragraph">20.02.2021</text:p>
      <text:p text:style-name="Text_20_body"><text:line-break/></text:p>
      <text:p text:style-name="Text_20_body">В зимний период возрастает опасность травмирования жителей города из-за гололедицы и вероятности падения сосулек и снега с крыш домов. Управление МЧС по Восточному административному округу г. Москвы напоминает, что можно обезопасить себя и свое имущество от неприятностей, соблюдая несколько простых правил.</text:p>
      <text:p text:style-name="Text_20_body">- Следует держаться на расстоянии от домов с нависшими снежными массами и сосульками на крышах;</text:p>
      <text:p text:style-name="Text_20_body">- Обходите места с табличками «Опасная зона», «Возможен сход снежной массы», «Проход воспрещен»;</text:p>
      <text:p text:style-name="Text_20_body">- Не ставьте машины вблизи крыш зданий.</text:p>
      <text:p text:style-name="Text_20_body">В гололед следует одевать мало скользящую обувь, на набойки можно прикрепить поролон, а на подошву - лейкопластырь или натереть ее наждачной бумагой - это уменьшит эффект скольжения. Передвигаться в таких случаях рекомендуется не торопясь, расслабив ноги и руки. Пожилым людям лучше передвигаться по улице с тростью, оснащенной резиновым наконечником или металлическими шипами. Если падения избежать не удалось, постарайтесь сгруппироваться и, перекатившись, смягчить удар о землю. Передвигаясь по улицам, будьте внимательны к окружающим - кому-то может потребоваться ваша помощь! Не стоит забывать, что гололед сопровождается обледенением на проводах линий электропередач и контактных сетях электротранспорта. О любых неполадках или нарушениях сообщайте в коммунальные службы.</text:p>
      <text:p text:style-name="Text_20_body"><text:bookmark text:name="id__GoBack"/></text:p>
      <text:p text:style-name="Text_20_body">Пресс-служба Управления по ВАО ГУ МЧС России по г. Москве</text:p>
      <text:p text:style-name="Text_20_body"><text:line-break/></text:p>
      <text:p text:style-name="Text_20_body">Адрес страницы: <text:a xlink:type="simple" xlink:href="http://izmaylowo.mos.ru/your-safety/detail/9731023.html" office:name=""><text:span text:style-name="Definition">http://izmaylowo.mos.ru/your-safety/detail/973102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16:50Z</meta:creation-date>
    <dc:date>2023-09-19T21:16:50Z</dc:date>
  </office:meta>
</office:document-meta>
</file>