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призывники-и-их-родители"/>Уважаемые призывники и их родители!!<text:bookmark-end text:name="уважаемые-призывники-и-их-родители"/></text:h>
      <text:p text:style-name="First_20_paragraph">01.04.2021</text:p>
      <text:h text:style-name="Heading_20_1" text:outline-level="1"><text:bookmark-start text:name="информация"/>ИНФОРМАЦИЯ<text:bookmark-end text:name="информация"/></text:h>
      <text:h text:style-name="Heading_20_3" text:outline-level="3"><text:bookmark-start text:name="в-соответствии-с-федеральным-законом-от-28-марта-1998-г.-53-ф3-о-воинской-обязанности-и-военной-службе-и-указом-президента-российской-федерации-с-1-апреля-по-15-июля-2021-года-проводится-призыв-граждан-на-военную-службу."/><text:line-break/>В соответствии с Федеральным законом от 28 марта 1998 г. № 53-Ф3 «О воинской обязанности и военной службе» и Указом Президента Российской Федерации с 1 апреля по 15 июля 2021 года проводится призыв граждан на военную службу.<text:bookmark-end text:name="в-соответствии-с-федеральным-законом-от-28-марта-1998-г.-53-ф3-о-воинской-обязанности-и-военной-службе-и-указом-президента-российской-федерации-с-1-апреля-по-15-июля-2021-года-проводится-призыв-граждан-на-военную-службу."/></text:h>
      <text:p text:style-name="First_20_paragraph"><text:line-break/></text:p>
      <text:p text:style-name="Text_20_body">Адрес страницы: <text:a xlink:type="simple" xlink:href="http://izmaylowo.mos.ru/your-safety/detail/9831799.html" office:name=""><text:span text:style-name="Definition">http://izmaylowo.mos.ru/your-safety/detail/983179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5T20:09:21Z</meta:creation-date>
    <dc:date>2023-08-05T20:09:21Z</dc:date>
  </office:meta>
</office:document-meta>
</file>