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мплексная-безопасность"/>комплексная безопасность<text:bookmark-end text:name="комплексная-безопасность"/></text:h>
      <text:p text:style-name="First_20_paragraph">21.04.2021</text:p>
      <text:p text:style-name="Text_20_body">С 12 по 16 мая 2021 года пройдет XIII Международный салон «Комплексная безопасность-2021». На данный момент «Комплексная безопасность» является основным российским выставочным проектом федерального уровня, ориентированным на демонстрацию достижений в области обеспечения безопасности.</text:p>
      <text:p text:style-name="Text_20_body">Основные мероприятия, запланированные в рамках международного салона, пройдут с 12 по 15 мая в конгрессно-выставочном центре «Патриот» (г. Кубинка, Московская область). В этот период пройдут конференции по вопросам обеспечения безопасности, демонстрация и испытания аварийно-спасательного оборудования и техники.</text:p>
      <text:p text:style-name="Text_20_body">Столичный Главк МЧС активно готовится к участию в данном широкомасштабном мероприятии. Порядка 20 единиц современной и ретро техники, планируется к демонстрации на XIII Международном салоне средств обеспечения безопасности "Комплексная безопасность-2021". Все современные образцы пожарно-спасательной техники были выпущены и вошли на вооружение московского спасательного ведомства не более чем 3 года назад, но уже зарекомендовали себя как надежные, удобные, а главное эффективные экземпляры при ликвидации последствий различных происшествий и спасении людей.</text:p>
      <text:p text:style-name="Text_20_body">Среди новых образцов наиболее интересным являются: специальный пожарный аварийно-спасательный автомобиль - СПАСА, пожарная автоцистерна "NATISK" с системой подачи компрессионной пены, автомобиль аэродромный, мобильная вентиляционная установка с электрогидравлическим устройством подъема, поворота и наклона, подвижный пункт управления беспилотными авиационными системами, многофункциональный подвижный пост ГИМС и пожарно-спасательные мотоциклы.</text:p>
      <text:p text:style-name="Text_20_body">Помимо этого Главное управление готовит к выставке раритетные автомобили, которые в прошлом стояли на вооружении в пожарной охране Москвы: оперативный автомобиль ГАЗ-21 1970 года выпуска, пожарную автоцистерну АЦ-40 на базе легендарного ЗИЛ-130 и мотоцикл Урал 1967 года производства.</text:p>
      <text:p text:style-name="Text_20_body">16 мая на полигоне Ногинского спасательного центра МЧС России (Московская область, г. Ногинск) состоится традиционное международное демонстрационное учение по ликвидации чрезвычайных ситуаций с привлечением сил и средств федеральных органов исполнительной власти, а также с участием спасательных формирований Корпуса сил Содружества Независимых Государств.</text:p>
      <text:p text:style-name="Text_20_body">С подробной программой международного салона «Комплексная безопасность» можно ознакомиться на официальном сайте мероприятия.</text:p>
      <text:p text:style-name="Text_20_body"><text:bookmark text:name="id__GoBack"/></text:p>
      <text:p text:style-name="Text_20_body"><text:line-break/></text:p>
      <text:p text:style-name="Text_20_body">Адрес страницы: <text:a xlink:type="simple" xlink:href="http://izmaylowo.mos.ru/your-safety/detail/9893208.html" office:name=""><text:span text:style-name="Definition">http://izmaylowo.mos.ru/your-safety/detail/9893208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16:34Z</meta:creation-date>
    <dc:date>2023-09-19T21:16:34Z</dc:date>
  </office:meta>
</office:document-meta>
</file>